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21845*"/>
    </style:style>
    <style:style style:name="Table1.B" style:family="table-column">
      <style:table-column-properties style:rel-column-width="21845*"/>
    </style:style>
    <style:style style:name="Table1.C" style:family="table-column">
      <style:table-column-properties style:rel-column-width="21845*"/>
    </style:style>
  </office:automatic-styles>
  <office:body>
    <office:text>
      <text:h text:style-name="Heading_20_3" text:outline-level="3"><text:bookmark-start text:name="протокол-заседания-комиссии-по-противодействию-коррупции-префектуры-западного-административного-округа-города-москвы-4-24-от-24-декабря-2024-года"/>Протокол заседания Комиссии по противодействию коррупции префектуры Западного административного округа города Москвы № 4 / 24 от «24» декабря 2024 года<text:bookmark-end text:name="протокол-заседания-комиссии-по-противодействию-коррупции-префектуры-западного-административного-округа-города-москвы-4-24-от-24-декабря-2024-года"/></text:h>
      <text:p text:style-name="First_20_paragraph">26.12.2024</text:p>
      <text:p text:style-name="Text_20_body">Присутствовали: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 table:number-columns-spanned="3">
            <text:p text:style-name="Table_20_Contents">Председатель Комиссии:</text:p>
          </table:table-cell>
        </table:table-row>
        <table:table-row>
          <table:table-cell table:style-name="TableRowCell" office:value-type="string" table:number-columns-spanned="2">
            <text:p text:style-name="Table_20_Contents"><text:span text:style-name="T1">Петросян М.В.</text:span></text:p>
          </table:table-cell>
          <table:table-cell table:style-name="TableRowCell" office:value-type="string">
            <text:p text:style-name="Table_20_Contents">- заместитель префекта</text:p>
          </table:table-cell>
        </table:table-row>
        <table:table-row>
          <table:table-cell table:style-name="TableRowCell" office:value-type="string" table:number-columns-spanned="3">
            <text:p text:style-name="Table_20_Contents">Заместитель председателя Комиссии:</text:p>
          </table:table-cell>
        </table:table-row>
        <table:table-row>
          <table:table-cell table:style-name="TableRowCell" office:value-type="string">
            <text:p text:style-name="Table_20_Contents"><text:span text:style-name="T1">Ваулина Ж.К.</text:span></text:p>
          </table:table-cell>
          <table:table-cell table:style-name="TableRowCell" office:value-type="string" table:number-columns-spanned="2">
            <text:p text:style-name="Table_20_Contents">- начальник Управления государственной</text:p>
            <text:p text:style-name="Table_20_Contents">службы и кадров</text:p>
          </table:table-cell>
        </table:table-row>
        <table:table-row>
          <table:table-cell table:style-name="TableRowCell" office:value-type="string" table:number-columns-spanned="3">
            <text:p text:style-name="Table_20_Contents">Секретарь Комиссии:</text:p>
          </table:table-cell>
        </table:table-row>
        <table:table-row>
          <table:table-cell table:style-name="TableRowCell" office:value-type="string">
            <text:p text:style-name="Table_20_Contents"><text:span text:style-name="T1">Савельева П.Б.</text:span></text:p>
          </table:table-cell>
          <table:table-cell table:style-name="TableRowCell" office:value-type="string" table:number-columns-spanned="2">
            <text:p text:style-name="Table_20_Contents">- консультант Управления государственной</text:p>
            <text:p text:style-name="Table_20_Contents">службы и кадров</text:p>
          </table:table-cell>
        </table:table-row>
        <table:table-row>
          <table:table-cell table:style-name="TableRowCell" office:value-type="string" table:number-columns-spanned="3">
            <text:p text:style-name="Table_20_Contents">Члены Комиссии:</text:p>
          </table:table-cell>
        </table:table-row>
        <table:table-row>
          <table:table-cell table:style-name="TableRowCell" office:value-type="string">
            <text:p text:style-name="Table_20_Contents"><text:span text:style-name="T1">Рахманов С.Р.</text:span></text:p>
          </table:table-cell>
          <table:table-cell table:style-name="TableRowCell" office:value-type="string" table:number-columns-spanned="2">
            <text:p text:style-name="Table_20_Contents">- начальник Управления жилищно-коммунального</text:p>
            <text:p text:style-name="Table_20_Contents">хозяйства и благоустройства</text:p>
          </table:table-cell>
        </table:table-row>
        <table:table-row>
          <table:table-cell table:style-name="TableRowCell" office:value-type="string">
            <text:p text:style-name="Table_20_Contents"><text:span text:style-name="T1">Рылатко Е.В.</text:span></text:p>
          </table:table-cell>
          <table:table-cell table:style-name="TableRowCell" office:value-type="string" table:number-columns-spanned="2">
            <text:p text:style-name="Table_20_Contents">- начальник Управления развития социальной сферы</text:p>
          </table:table-cell>
        </table:table-row>
        <table:table-row>
          <table:table-cell table:style-name="TableRowCell" office:value-type="string">
            <text:p text:style-name="Table_20_Contents"><text:span text:style-name="T1">Черняк Е.Л.</text:span></text:p>
          </table:table-cell>
          <table:table-cell table:style-name="TableRowCell" office:value-type="string" table:number-columns-spanned="2">
            <text:p text:style-name="Table_20_Contents">- начальник Правового управления</text:p>
          </table:table-cell>
        </table:table-row>
        <table:table-row>
          <table:table-cell table:style-name="TableRowCell" office:value-type="string">
            <text:p text:style-name="Table_20_Contents"><text:span text:style-name="T1">Якубов Е.Ю.</text:span></text:p>
          </table:table-cell>
          <table:table-cell table:style-name="TableRowCell" office:value-type="string" table:number-columns-spanned="2">
            <text:p text:style-name="Table_20_Contents">- начальник отдела по вопросам безопасности</text:p>
          </table:table-cell>
        </table:table-row>
        <table:table-row>
          <table:table-cell table:style-name="TableRowCell" office:value-type="string">
            <text:p text:style-name="Table_20_Contents"><text:span text:style-name="T1">Алешина Т.В.</text:span></text:p>
          </table:table-cell>
          <table:table-cell table:style-name="TableRowCell" office:value-type="string" table:number-columns-spanned="2">
            <text:p text:style-name="Table_20_Contents">- председатель региональной общественной организации</text:p>
            <text:p text:style-name="Table_20_Contents">ТПО МР ЗАО «Профсоюз муниципальных работников</text:p>
            <text:p text:style-name="Table_20_Contents">Москвы».</text:p>
          </table:table-cell>
        </table:table-row>
      </table:table>
      <text:p text:style-name="First_20_paragraph"><text:span text:style-name="T1">Повестка дня:</text:span></text:p>
      <text:p text:style-name="Text_20_body">Об исполнении Плана мероприятий по противодействию коррупции в префектуре Западного административного округа города Москвы в 2024 году.</text:p>
      <text:p text:style-name="Text_20_body"><text:span text:style-name="T1">Слушали:</text:span></text:p>
      <text:p text:style-name="Text_20_body">Информацию начальника Управления государственной службы и кадров Ваулиной Ж.К. об исполнении мероприятий Плана по противодействию коррупции в префектуре Западного административного округа города Москвы в 2024 году.</text:p>
      <text:p text:style-name="Text_20_body">Организационные мероприятия, предусмотренные Планом в префектуре и управах районов Западного административного округа города Москвы выполнялись в соответствии с установленными сроками.</text:p>
      <text:p text:style-name="Text_20_body">Заседания комиссий по соблюдению требований к служебному поведению государственных гражданских служащих и урегулированию конфликта интересов проводились при наличии оснований и в соответствии с положениями о данных комиссиях. Количество проведенных заседаний – 28, рассмотрены вопросы в отношении 81 служащего. В отношении 46 служащих принято решение о признании представленных сведений о доходах, об имуществе и обязательствах имущественного характера недостоверными и неполными, из них 19 привлечены к дисциплинарной ответственности.</text:p>
      <text:p text:style-name="Text_20_body">За несоблюдение требований к служебному поведению к 2 служащим применены меры дисциплинарной ответственности в виде выговора. Указанные нарушения выявлены при анализе поступивших обращений от граждан.</text:p>
      <text:p text:style-name="Text_20_body">Иных фактов несоблюдения государственными гражданскими служащими антикоррупционных стандартов поведения не зафиксировано.</text:p>
      <text:p text:style-name="Text_20_body">Уведомлений государственных гражданских служащих о случаях склонения к совершению коррупционных правонарушений, а также уведомлений руководителей подведомственных организаций, в целях предотвращения и урегулирования конфликта интересов, не поступало.</text:p>
      <text:p text:style-name="Text_20_body">Управлением государственной службы и кадров на постоянной основе проводится актуализация сведений, содержащихся в личных делах лиц, замещающих должности государственной гражданской службы города Москвы.</text:p>
      <text:p text:style-name="Text_20_body">Размещение государственных заказов осуществляется в соответствии с Федеральным законом от 05 апреля 2013 года № 44-ФЗ «О контрактной системе в сфере закупок товаров, работ, услуг для обеспечения государственных и муниципальных нужд», а также в соответствии с планом-графиком и планом закупок. Коррупционных нарушений в области размещения государственных заказов не выявлено.</text:p>
      <text:p text:style-name="Text_20_body">Работа по разъяснению действующего законодательства в сфере антикоррупционного противодействия, о мерах ответственности должностных лиц за совершение правонарушений коррупционной направленности и недопустимости использования служебного положения в личных целях, проводится на постоянной основе.</text:p>
      <text:p text:style-name="Text_20_body">Раздел «Противодействие коррупции» электронных порталов префектуры и управ районов оформлен в соответствии с установленными требованиями, на постоянной основе публикуется актуальная информация об изменениях в антикоррупционном законодательстве.</text:p>
      <text:p text:style-name="Text_20_body">Обучение по программам противодействия коррупции государственных гражданских служащих проходило согласно годовому учебному плану.</text:p>
      <text:p text:style-name="Text_20_body"><text:span text:style-name="T1">Решили:</text:span></text:p>
      <text:p text:style-name="Text_20_body">Организовать исполнение мероприятий, предусмотренных Планом по противодействию коррупции в префектуре Западного административного округа города Москвы в 2025 году.</text:p>
      <text:p text:style-name="Text_20_body"><text:span text:style-name="T1">Голосование</text:span>:</text:p>
      <text:p text:style-name="Text_20_body">«За» - 8, «против» - нет, «воздержались» - нет.</text:p>
      <text:p text:style-name="Text_20_body"><text:span text:style-name="T1">Председатель Комиссии</text:span> Петросян М.В.</text:p>
      <text:p text:style-name="Text_20_body"><text:span text:style-name="T1">Заместитель председателя</text:span> Ваулина Ж.К.</text:p>
      <text:p text:style-name="Text_20_body"><text:span text:style-name="T1">Секретарь Комиссии</text:span> Савельева П.Б.</text:p>
      <text:p text:style-name="Text_20_body"><text:span text:style-name="T1">Члены Комиссии</text:span></text:p>
      <text:p text:style-name="Text_20_body">Черняк Е.Л.</text:p>
      <text:p text:style-name="Text_20_body">Якубов Е.Ю.</text:p>
      <text:p text:style-name="Text_20_body">Алешина Т.В.</text:p>
      <text:p text:style-name="Text_20_body">Рылатко Е.В.</text:p>
      <text:p text:style-name="Text_20_body">Рахманов С.Р.</text:p>
      <text:p text:style-name="Text_20_body"><text:line-break/></text:p>
      <text:p text:style-name="Text_20_body">Адрес страницы: <text:a xlink:type="simple" xlink:href="http://zao.mos.ru/anti-corruption/commission-on-combating-corruption-of-the-prefecture-of-the-western-administrative-district-of-mosco/detail/12742668.html" office:name=""><text:span text:style-name="Definition">http://zao.mos.ru/anti-corruption/commission-on-combating-corruption-of-the-prefecture-of-the-western-administrative-district-of-mosco/detail/12742668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4T06:54:30Z</meta:creation-date>
    <dc:date>2025-04-24T06:54:30Z</dc:date>
  </office:meta>
</office:document-meta>
</file>