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2-году-за-отчетный-2021-год"/></text:h>
      <text:p text:style-name="First_20_paragraph">21.11.2022</text:p>
      <text:p text:style-name="Text_20_body"><text:a xlink:type="simple" xlink:href="https://mintrud.gov.ru/ministry/anticorruption/Methods/13" office:name=""><text:span text:style-name="Definition"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2 году (за отчетный 2021 год)</text:span></text:a></text:p>
      <text:p text:style-name="Text_20_body"><text:line-break/></text:p>
      <text:p text:style-name="Text_20_body">Адрес страницы: <text:a xlink:type="simple" xlink:href="http://zao.mos.ru/anti-corruption/methodical-materials/detail/11238707.html" office:name=""><text:span text:style-name="Definition">http://zao.mos.ru/anti-corruption/methodical-materials/detail/1123870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3:07Z</meta:creation-date>
    <dc:date>2023-07-12T21:23:07Z</dc:date>
  </office:meta>
</office:document-meta>
</file>