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сведения-о-состоявшихся-заседаниях-комиссии"/>Сведения о состоявшихся заседаниях Комиссии<text:bookmark-end text:name="сведения-о-состоявшихся-заседаниях-комиссии"/></text:h>
      <text:p text:style-name="First_20_paragraph">14.11.2022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Основание</text:span></text:p>
          </table:table-cell>
          <table:table-cell table:style-name="TableRowCell" office:value-type="string">
            <text:p text:style-name="Table_20_Contents"><text:span text:style-name="T1">Принятое решение</text:span></text:p>
          </table:table-cell>
        </table:table-row>
        <table:table-row>
          <table:table-cell table:style-name="TableRowCell" office:value-type="string">
            <text:p text:style-name="Table_20_Contents">28.06.2022</text:p>
          </table:table-cell>
          <table:table-cell table:style-name="TableRowCell" office:value-type="string">
            <text:p text:style-name="Table_20_Contents">Заявление государственного гражданского служащего</text:p>
          </table:table-cell>
          <table:table-cell table:style-name="TableRowCell" office:value-type="string">
            <text:p text:style-name="Table_20_Contents">Признать причину непредставления государственным гражданским служащим сведений о доходах, об имуществе и обязательствах имущественного характера своих несовершеннолетних детей объективной и уважительной</text:p>
          </table:table-cell>
        </table:table-row>
        <table:table-row>
          <table:table-cell table:style-name="TableRowCell" office:value-type="string">
            <text:p text:style-name="Table_20_Contents">16.08.2022</text:p>
          </table:table-cell>
          <table:table-cell table:style-name="TableRowCell" office:value-type="string">
            <text:p text:style-name="Table_20_Contents">Материалы проверки, проведенной в соответствии с <text:a xlink:type="simple" xlink:href="https://docs.cntd.ru/document/3717058" office:name=""><text:span text:style-name="Definition">указом Мэра Москвы от 15 февраля 2010 года № 11-УМ</text:span></text:a></text:p>
          </table:table-cell>
          <table:table-cell table:style-name="TableRowCell" office:value-type="string">
            <text:p text:style-name="Table_20_Contents">Признать, что сведения о доходах, расходах, об имуществе и обязательствах имущественного характера, представленные 6 государственными гражданскими служащими являются недостоверными и неполными. В связи с малозначительностью допущенного проступка к дисциплинарной ответственности государственных гражданских служащих не привлекать, при этом указав им на необходимость строгого соблюдения требований действующего законодательства о противодействии коррупции.</text:p>
            <text:p text:style-name="Table_20_Contents">Признать, что сведения о доходах, расходах, об имуществе и обязательствах имущественного характера, представленные 3 государственными гражданскими служащими являются достоверными и полными</text:p>
          </table:table-cell>
        </table:table-row>
        <table:table-row>
          <table:table-cell table:style-name="TableRowCell" office:value-type="string">
            <text:p text:style-name="Table_20_Contents">16.08.2022</text:p>
          </table:table-cell>
          <table:table-cell table:style-name="TableRowCell" office:value-type="string">
            <text:p text:style-name="Table_20_Contents">Материалы контроля за расходами, проведенного в соответствии с <text:a xlink:type="simple" xlink:href="https://docs.cntd.ru/document/3717058" office:name=""><text:span text:style-name="Definition">указом Мэра Москвы от 21 марта 2013 года № 22-УМ</text:span></text:a></text:p>
          </table:table-cell>
          <table:table-cell table:style-name="TableRowCell" office:value-type="string">
            <text:p text:style-name="Table_20_Contents">Признать представленные сведения 5 государственными гражданскими служащими достоверными и полными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zao.mos.ru/anti-corruption/the-commission-for-observance-of-requirements-for-the-official-behaviour-of-state-civil-employees-of/detail/11223557.html" office:name=""><text:span text:style-name="Definition">http://zao.mos.ru/anti-corruption/the-commission-for-observance-of-requirements-for-the-official-behaviour-of-state-civil-employees-of/detail/11223557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2T21:23:35Z</meta:creation-date>
    <dc:date>2023-07-12T21:23:35Z</dc:date>
  </office:meta>
</office:document-meta>
</file>