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 style:rel-width="100%"/>
    </style:style>
    <style:style style:name="Table1.A" style:family="table-column">
      <style:table-column-properties style:rel-column-width="21845*"/>
    </style:style>
    <style:style style:name="Table1.B" style:family="table-column">
      <style:table-column-properties style:rel-column-width="21845*"/>
    </style:style>
    <style:style style:name="Table1.C" style:family="table-column">
      <style:table-column-properties style:rel-column-width="21845*"/>
    </style:style>
  </office:automatic-styles>
  <office:body>
    <office:text>
      <text:h text:style-name="Heading_20_3" text:outline-level="3"><text:bookmark-start text:name="сведения-о-состоявшихся-заседаниях-комиссии"/>Сведения о состоявшихся заседаниях Комиссии<text:bookmark-end text:name="сведения-о-состоявшихся-заседаниях-комиссии"/></text:h>
      <text:p text:style-name="First_20_paragraph">23.01.2023</text:p>
      <table:table table:name="Table1" table:style-name="Table1">
        <table:table-column table:style-name="Table1.A"/>
        <table:table-column table:style-name="Table1.B"/>
        <table:table-column table:style-name="Table1.C"/>
        <table:table-row>
          <table:table-cell table:style-name="TableRowCell" office:value-type="string">
            <text:p text:style-name="Table_20_Contents"><text:span text:style-name="T1">Дата</text:span></text:p>
          </table:table-cell>
          <table:table-cell table:style-name="TableRowCell" office:value-type="string">
            <text:p text:style-name="Table_20_Contents"><text:span text:style-name="T1">Основание</text:span></text:p>
          </table:table-cell>
          <table:table-cell table:style-name="TableRowCell" office:value-type="string">
            <text:p text:style-name="Table_20_Contents"><text:span text:style-name="T1">Принятое решение</text:span></text:p>
          </table:table-cell>
        </table:table-row>
        <table:table-row>
          <table:table-cell table:style-name="TableRowCell" office:value-type="string" table:number-rows-spanned="2">
            <text:p text:style-name="Table_20_Contents">19.01.2023</text:p>
          </table:table-cell>
          <table:table-cell table:style-name="TableRowCell" office:value-type="string">
            <text:p text:style-name="Table_20_Contents">Заявление государственного гражданского служащего</text:p>
          </table:table-cell>
          <table:table-cell table:style-name="TableRowCell" office:value-type="string">
            <text:p text:style-name="Table_20_Contents">Признать, что участие заместителя главы управы Можайского района города Москвы в управлении НКО не приведет к конфликту интересов или возможности возникновения конфликта интересов при исполнении должностных (служебных) обязанностей, или возникновению иной личной заинтересованности. Рекомендовать префекту Западного административного округа города Москвы Александрову А.О. дать разрешение на участие в управлении НКО.</text:p>
          </table:table-cell>
        </table:table-row>
        <table:table-row>
          <table:table-cell table:style-name="TableRowCell" office:value-type="string">
            <text:p text:style-name="Table_20_Contents">Материалы проверки, проведенной в соответствии с <text:a xlink:type="simple" xlink:href="https://docs.cntd.ru/document/3717058" office:name=""><text:span text:style-name="Definition">указом Мэра Москвы от 15 февраля 2010 года № 11-УМ</text:span></text:a></text:p>
          </table:table-cell>
          <table:table-cell table:style-name="TableRowCell" office:value-type="string">
            <text:p text:style-name="Table_20_Contents">Признать, что сведения о доходах, расходах, об имуществе и обязательствах имущественного характера, представленные 7 государственными гражданскими служащими являются недостоверными и неполными. В связи с существенностью допущенного проступка рекомендовать префекту Западного административного округа города Москвы Александрову А.О. привлечь 2 государственных гражданских служащих к дисциплинарной ответственности.</text:p>
            <text:p text:style-name="Table_20_Contents">Признать, что сведения о доходах, расходах, об имуществе и обязательствах имущественного характера, представленные 3 государственными гражданскими служащими являются достоверными и полными.</text:p>
          </table:table-cell>
        </table:table-row>
      </table:table>
      <text:p text:style-name="First_20_paragraph"><text:line-break/></text:p>
      <text:p text:style-name="Text_20_body">Адрес страницы: <text:a xlink:type="simple" xlink:href="http://zao.mos.ru/anti-corruption/the-commission-for-observance-of-requirements-for-the-official-behaviour-of-state-civil-employees-of/detail/11360524.html" office:name=""><text:span text:style-name="Definition">http://zao.mos.ru/anti-corruption/the-commission-for-observance-of-requirements-for-the-official-behaviour-of-state-civil-employees-of/detail/11360524.html</text:span></text:a></text:p>
      <text:p text:style-name="Text_20_body"><text:a xlink:type="simple" xlink:href="http://zao.mos.ru" office:name=""><text:span text:style-name="Definition">Префектура 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2T21:23:36Z</meta:creation-date>
    <dc:date>2023-07-12T21:23:36Z</dc:date>
  </office:meta>
</office:document-meta>
</file>