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</office:automatic-styles>
  <office:body>
    <office:text>
      <text:h text:style-name="Heading_20_3" text:outline-level="3"><text:bookmark-start text:name="сведения-о-состоявшихся-заседаниях-комиссии-от-25.10.2024"/>Сведения о состоявшихся заседаниях Комиссии от 25.10.2024<text:bookmark-end text:name="сведения-о-состоявшихся-заседаниях-комиссии-от-25.10.2024"/></text:h>
      <text:p text:style-name="First_20_paragraph">04.12.2024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Основание</text:span></text:p>
          </table:table-cell>
          <table:table-cell table:style-name="TableRowCell" office:value-type="string">
            <text:p text:style-name="Table_20_Contents"><text:span text:style-name="T1">Принятое решение</text:span></text:p>
          </table:table-cell>
        </table:table-row>
        <table:table-row>
          <table:table-cell table:style-name="TableRowCell" office:value-type="string" table:number-rows-spanned="2">
            <text:p text:style-name="Table_20_Contents">25.10.2024</text:p>
          </table:table-cell>
          <table:table-cell table:style-name="TableRowCell" office:value-type="string">
            <text:p text:style-name="Table_20_Contents">Материалы проверки, проведенной в соответствии с <text:a xlink:type="simple" xlink:href="https://docs.cntd.ru/document/3717058" office:name=""><text:span text:style-name="Definition">указом Мэра Москвы от 15 февраля 2010 года № 11-УМ</text:span></text:a></text:p>
          </table:table-cell>
          <table:table-cell table:style-name="TableRowCell" office:value-type="string">
            <text:p text:style-name="Table_20_Contents">Признать, что 1 государственный гражданский служащий требования к служебному поведению не соблюдал. В связи с существенностью допущенного проступка рекомендовать префекту привлечь 1 государственного гражданского служащего к дисциплинарной ответственности (выговор).</text:p>
          </table:table-cell>
        </table:table-row>
        <table:table-row>
          <table:table-cell table:style-name="TableRowCell" office:value-type="string">
            <text:p text:style-name="Table_20_Contents">Материалы контроля за расходами, осуществленного в соответствии с <text:a xlink:type="simple" xlink:href="https://docs.cntd.ru/document/3717058" office:name=""><text:span text:style-name="Definition">указом Мэра Москвы от 21 марта 2013 года № 22-УМ</text:span></text:a></text:p>
          </table:table-cell>
          <table:table-cell table:style-name="TableRowCell" office:value-type="string">
            <text:p text:style-name="Table_20_Contents">Признать представленные сведения 2 государственными гражданскими служащими достоверными и полными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zao.mos.ru/anti-corruption/the-commission-for-observance-of-requirements-for-the-official-behaviour-of-state-civil-employees-of/detail/12701430.html" office:name=""><text:span text:style-name="Definition">http://zao.mos.ru/anti-corruption/the-commission-for-observance-of-requirements-for-the-official-behaviour-of-state-civil-employees-of/detail/12701430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4T08:23:14Z</meta:creation-date>
    <dc:date>2024-12-04T08:23:14Z</dc:date>
  </office:meta>
</office:document-meta>
</file>