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токол-заседания-комиссии-по-соблюдению-требований-к-служебному-поведению-государственных-гражданских-служащих-города-москвы-и-урегулированию-конфликта-интересов-префектуры-западного-административного-округа-города-москвы-от-18.05.2019-г.-119"/>Протокол заседания Комиссии по соблюдению требований к служебному поведению государственных гражданских служащих города Москвы и урегулированию конфликта интересов префектуры Западного административного округа города Москвы от 18.05.2019 г. № 1/19<text:bookmark-end text:name="протокол-заседания-комиссии-по-соблюдению-требований-к-служебному-поведению-государственных-гражданских-служащих-города-москвы-и-урегулированию-конфликта-интересов-префектуры-западного-административного-округа-города-москвы-от-18.05.2019-г.-119"/></text:h>
      <text:p text:style-name="First_20_paragraph">08.05.2020</text:p>
      <text:p text:style-name="Text_20_body"><text:line-break/></text:p>
      <text:p text:style-name="Text_20_body">Адрес страницы: <text:a xlink:type="simple" xlink:href="http://zao.mos.ru/anti-corruption/the-commission-for-observance-of-requirements-for-the-official-behaviour-of-state-civil-employees-of/detail/8884076.html" office:name=""><text:span text:style-name="Definition">http://zao.mos.ru/anti-corruption/the-commission-for-observance-of-requirements-for-the-official-behaviour-of-state-civil-employees-of/detail/8884076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3T14:33:47Z</meta:creation-date>
    <dc:date>2023-07-03T14:33:47Z</dc:date>
  </office:meta>
</office:document-meta>
</file>