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заседания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-от-17.07.2019-г.-319"/>Протокол заседания Комиссии по соблюдению требований к служебному поведению государственных гражданских служащих города Москвы и урегулированию конфликта интересов префектуры Западного административного округа города Москвы от 17.07.2019 г. № 3/19<text:bookmark-end text:name="протокол-заседания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-от-17.07.2019-г.-319"/></text:h>
      <text:p text:style-name="First_20_paragraph">08.05.2020</text:p>
      <text:p text:style-name="Text_20_body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8884166.html" office:name=""><text:span text:style-name="Definition">http://zao.mos.ru/anti-corruption/the-commission-for-observance-of-requirements-for-the-official-behaviour-of-state-civil-employees-of/detail/888416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1:58Z</meta:creation-date>
    <dc:date>2023-07-12T21:21:58Z</dc:date>
  </office:meta>
</office:document-meta>
</file>