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став-комиссии-по-соблюдению-требований-к-служебному-поведению-государственных-гражданских-служащих-города-москвы-и-урегулированию-конфликта-интересов-префектуры-западного-административного-округа-города-москвы"/>Состав Комиссии по соблюдению требований к служебному поведению государственных гражданских служащих города Москвы и урегулированию конфликта интересов префектуры Западного административного округа города Москвы<text:bookmark-end text:name="состав-комиссии-по-соблюдению-требований-к-служебному-поведению-государственных-гражданских-служащих-города-москвы-и-урегулированию-конфликта-интересов-префектуры-западного-административного-округа-города-москвы"/></text:h>
      <text:p text:style-name="First_20_paragraph">21.07.2020</text:p>
      <text:p text:style-name="Text_20_body"><text:line-break/></text:p>
      <text:p text:style-name="Text_20_body">Адрес страницы: <text:a xlink:type="simple" xlink:href="http://zao.mos.ru/anti-corruption/the-commission-for-observance-of-requirements-for-the-official-behaviour-of-state-civil-employees-of/detail/9040841.html" office:name=""><text:span text:style-name="Definition">http://zao.mos.ru/anti-corruption/the-commission-for-observance-of-requirements-for-the-official-behaviour-of-state-civil-employees-of/detail/9040841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2T21:22:06Z</meta:creation-date>
    <dc:date>2023-07-12T21:22:06Z</dc:date>
  </office:meta>
</office:document-meta>
</file>