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яжные-волейболистки-динамо-выступят-на-этапе-чемпионата-россии"/>Пляжные волейболистки «Динамо» выступят на этапе чемпионата России<text:bookmark-end text:name="пляжные-волейболистки-динамо-выступят-на-этапе-чемпионата-россии"/></text:h>
      <text:p text:style-name="First_20_paragraph">25.06.2021</text:p>
      <text:p text:style-name="Text_20_body">С 25 по 27 июня в Москве пройдут матчи 4-го этапа чемпионата России по пляжному волейболу 2021 года. На турнире среди женских команд будут представлены сразу три динамовские пары.</text:p>
      <text:p text:style-name="Text_20_body">На официальном сайте ВК «Динамо» сообщается, что соревнования в групповом этапе начнут следующие пары:</text:p>
      <text:p text:style-name="Text_20_body">- Надежда Макрогузова / Светлана Холомина (группа А);<text:line-break/>- Анастасия Фролова / Александра Ганенко (Группа В);<text:line-break/>- Екатерина Бирлова / Елизавета Зайончковская (группа С).</text:p>
      <text:p text:style-name="Text_20_body">По результатам отбора будут определены коллективы, которые выйдут в плей-офф и смогут побороться за главный трофей соревнований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zao.mos.ru/presscenter/news/detail/10060818.html" office:name=""><text:span text:style-name="Definition">http://zao.mos.ru/presscenter/news/detail/10060818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16:53:46Z</meta:creation-date>
    <dc:date>2023-06-05T16:53:46Z</dc:date>
  </office:meta>
</office:document-meta>
</file>