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-фили-приглашает-на-онлайн-фотовыставку-маяки-мира"/>Парк «Фили» приглашает на онлайн-фотовыставку «Маяки мира»<text:bookmark-end text:name="парк-фили-приглашает-на-онлайн-фотовыставку-маяки-мира"/></text:h>
      <text:p text:style-name="First_20_paragraph">01.07.2021</text:p>
      <text:p text:style-name="Text_20_body">В честь Всемирного Дня маячных служб парк «Фили» приглашает на онлайн-фотовыставку «Маяки мира», которая организована клубом путешествий по маякам «Нам светло».</text:p>
      <text:p text:style-name="Text_20_body">Сеть огней для моряков создавалась по побережьям морей и океанов с огромным трудом и большой любовью в течение многих сотен лет. А потому любой маяк уникален - и архитектурно, и исторически. Даже в эпоху спутниковой навигации маяки не утратили значения для моряков.</text:p>
      <text:p text:style-name="Text_20_body">- Клуб предоставил все материалы специально для нашего сайта. Предлагаем насладиться этими атмосферными снимками просоленных на морском ветру стражей моря, полюбоваться этими красивыми сооружениями, - подчёркивает пресс-секретарь парка «Фили» Михаил Петров.</text:p>
      <text:p text:style-name="Text_20_body">На фотовыставке представлены фотографии маяков Хорватии, Франции, Вьетнама, Португалии, Нидерландов, Испании, Исландии, Крыма, Сахалина, Балтийского моря, Финского залива, Калининградской области.</text:p>
      <text:p text:style-name="Text_20_body">Клуб путешествий по маякам «Нам светло» организует поездки по маякам Ленинградской области, Крыма, Сахалина, Владивостока и Приморья, в которых можно узнать, как работают эти сооружения, каково быть смотрителем, услышать много удивительных историй.</text:p>
      <text:p text:style-name="Text_20_body">Посмотреть фотовыставку можно по <text:a xlink:type="simple" xlink:href="https://parkfili.com/fotovystavka-mayaki-mira/" office:name=""><text:span text:style-name="Definition">ссылке</text:span></text:a>.</text:p>
      <text:p text:style-name="Text_20_body">-- Екатерина Магдыч Фото: сайт парка "Фили"</text:p>
      <text:p text:style-name="Text_20_body"><text:line-break/></text:p>
      <text:p text:style-name="Text_20_body">Адрес страницы: <text:a xlink:type="simple" xlink:href="http://zao.mos.ru/presscenter/news/detail/10075531.html" office:name=""><text:span text:style-name="Definition">http://zao.mos.ru/presscenter/news/detail/10075531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03:47:42Z</meta:creation-date>
    <dc:date>2023-07-16T03:47:42Z</dc:date>
  </office:meta>
</office:document-meta>
</file>