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7-тысяч-точек-общепита-в-москве-перешли-на-бесковидный-формат-работы"/>Более 7 тысяч точек общепита в Москве перешли на «бесковидный» формат работы<text:bookmark-end text:name="более-7-тысяч-точек-общепита-в-москве-перешли-на-бесковидный-формат-работы"/></text:h>
      <text:p text:style-name="First_20_paragraph">05.07.2021</text:p>
      <text:p text:style-name="Text_20_body">Фото: pixabay.com</text:p>
      <text:p text:style-name="Text_20_body">В Москве с начала недели более 7 тысяч точек общепита сменили формат работы с привычного на «бесковидный».</text:p>
      <text:p text:style-name="Text_20_body">В общей сложности в городе работает 17 тысяч заведений общепита из числаМСП.</text:p>
      <text:p text:style-name="Text_20_body">«Оказание гражданам услуг общественного питания может осуществляться только при условии включения в реестр, а также при соблюдении эпидемиологических ограничений», - заявил глава Департамента предпринимательства и инновационного развития города Москвы Алексей Фурсин.</text:p>
      <text:p text:style-name="Text_20_body">Заявка в реестр обязательно должна содержать название общепита, фактический адрес и название юрлица. Если же под одним брендом работает несколько заведений, то надо подавать отдельные заявки на каждую точку.</text:p>
      <text:p text:style-name="Text_20_body">Департамент предпринимательства с «Яндексом» создали в Яндекс.Картах перечень общепитов, которые работают в «бесковидном» формате.</text:p>
      <text:p text:style-name="Text_20_body">По новым правилам заведения общепита принимают только привившихся от коронавирусу, переболевших в течение последних 6 месяцев либо имеющих отрицательный ПЦР-тест, действительный в течение 3 дней.</text:p>
      <text:p text:style-name="Text_20_body">Летние веранды и сезонные кафе до 12 июля открыты для посещения без QR-кодов.</text:p>
      <text:p text:style-name="Text_20_body"><text:line-break/></text:p>
      <text:p text:style-name="Text_20_body">Адрес страницы: <text:a xlink:type="simple" xlink:href="http://zao.mos.ru/presscenter/news/detail/10079477.html" office:name=""><text:span text:style-name="Definition">http://zao.mos.ru/presscenter/news/detail/10079477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2:13:25Z</meta:creation-date>
    <dc:date>2023-07-13T02:13:25Z</dc:date>
  </office:meta>
</office:document-meta>
</file>