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граждане-выберут-победителей-премии-путеводная-звезда"/>«Активные граждане» выберут победителей премии «Путеводная звезда»<text:bookmark-end text:name="активные-граждане-выберут-победителей-премии-путеводная-звезда"/></text:h>
      <text:p text:style-name="First_20_paragraph">03.11.2021</text:p>
      <text:p text:style-name="Text_20_body">Фото: mos.ru</text:p>
      <text:p text:style-name="Text_20_body">В столице проходит конкурс на присуждение премии «Путеводная звезда» среди предприятий туристической и гостиничной индустрии Москвы. Ежегодно ее вручают лучшим экскурсионным проектам, турсервисам, гостиницам и профессионалам отрасли. В этом году запланировано 18 основных и две дополнительные номинации.</text:p>
      <text:p text:style-name="Text_20_body">Прием заявок на конкурс завершен. До 9 ноября организаторы сделают шорт-лист, в который войдут по 5 лучших кандидатов в каждой номинации.</text:p>
      <text:p text:style-name="Text_20_body">В числе основных номинаций конкурса — «Московский завтрак», «Ресторан русской кухни», «Московская кондитерская», «Московский гастромаркет», «Московские впечатления: выставки и музеи» и другие. Впервые в этом году на конкурсе представлена категория «TravelTech» от туристического сервиса Russpass. В нее войдут номинации: «IT-решение для гостинично-ресторанного бизнеса», «Стартап года», «Цифровизация объектов туристического показа» и «IT-решение для делового туризма».</text:p>
      <text:p text:style-name="Text_20_body">А еще на церемонии награждения участникам вручат два дополнительных приза в специальных номинациях — лучшему тревел-блогеру и компании, внесшей весомый вклад в развитие детского туризма.</text:p>
      <text:p text:style-name="Text_20_body">Победителей определят на основе оценок экспертного жюри, рейтингов мировых систем бронирования, отзывов потребителей, а также по итогам онлайн-голосования на цифровой платформе «Активный гражданин». Голосование продлится с ноября по декабрь и пройдет в несколько этапов.</text:p>
      <text:p text:style-name="Text_20_body"><text:line-break/></text:p>
      <text:p text:style-name="Text_20_body">Адрес страницы: <text:a xlink:type="simple" xlink:href="http://zao.mos.ru/presscenter/news/detail/10372363.html" office:name=""><text:span text:style-name="Definition">http://zao.mos.ru/presscenter/news/detail/10372363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12:33:48Z</meta:creation-date>
    <dc:date>2023-05-15T12:33:48Z</dc:date>
  </office:meta>
</office:document-meta>
</file>