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зюдоисты-спортивной-школы-борец-приняли-участие-в-турнире-александра-невского"/>Дзюдоисты спортивной школы «Борец» приняли участие в турнире Александра Невского<text:bookmark-end text:name="дзюдоисты-спортивной-школы-борец-приняли-участие-в-турнире-александра-невского"/></text:h>
      <text:p text:style-name="First_20_paragraph">08.12.2021</text:p>
      <text:p text:style-name="Text_20_body">4 декабря дзюдоисты спортивной школы «Борец» принимали участие в турнире Александра Невского.</text:p>
      <text:p text:style-name="Text_20_body">Межрегиональных состязания по дзюдо прошли в спорткомплексе «Звезда» в подмосковном Звенигороде. Турнир проводился среди юношей и девушек 2005-2006, 2007-2008, 2009-2010, 2011, 2012-2013 годов рождения и был посвящён 800-летию со дня рождения Александра Невского.</text:p>
      <text:p text:style-name="Text_20_body">Принять участие в соревнованиях прибыли спортсмены из 12 российских регионов. СШ «Борец» представлял 33 юных дзюдоиста, девять из которых вернулись домой с наградами.</text:p>
      <text:p text:style-name="Text_20_body">На сайте спортшколы поздравили участников турнира. Посмотреть список призеров и победителей можно <text:a xlink:type="simple" xlink:href="http://www.borec.ru/news/2738.php" office:name=""><text:span text:style-name="Definition">по ссылке.</text:span></text:a></text:p>
      <text:p text:style-name="Text_20_body">Фото: СШ «Борец»</text:p>
      <text:p text:style-name="Text_20_body"><text:line-break/></text:p>
      <text:p text:style-name="Text_20_body">Адрес страницы: <text:a xlink:type="simple" xlink:href="http://zao.mos.ru/presscenter/news/detail/10459032.html" office:name=""><text:span text:style-name="Definition">http://zao.mos.ru/presscenter/news/detail/10459032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10:02:48Z</meta:creation-date>
    <dc:date>2023-08-17T10:02:48Z</dc:date>
  </office:meta>
</office:document-meta>
</file>