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воспитанники-спортивной-школы-борец-завоевали-18-медалей-открытого-турнира-по-тхэквондо-арион"/>Воспитанники спортивной школы «Борец» завоевали 18 медалей открытого турнира по тхэквондо «Арион»<text:bookmark-end text:name="воспитанники-спортивной-школы-борец-завоевали-18-медалей-открытого-турнира-по-тхэквондо-арион"/></text:h>
      <text:p text:style-name="First_20_paragraph">16.12.2021</text:p>
      <text:p text:style-name="Text_20_body">Воспитанники спортивной школы «Борец» завоевали 18 медалей открытого турнира по тхэквондо «Арион» на призы Одинцовского городского округа. Соревнования проходили 11-12 декабря. Об этом сообщается на сайте организации.</text:p>
      <text:p text:style-name="Text_20_body">Спортсмены получили 8 золотых, 3 серебряных и 7 бронзовых медалей. «Золото» получили: Алексей Калинин (до 45 кг), Елизавета Безрукова (до 44 кг), Мария Агамова (до 47 кг), Александр Дейниченко (до 57 кг), Анна Нисневич (до 41 кг), Таира Ковальчук (до 55 кг), Тимур Пушкин (до 55 кг), Никита Курносов (св. 78 кг).</text:p>
      <text:p text:style-name="Text_20_body">Список призеров и победителей можно найти <text:a xlink:type="simple" xlink:href="http://www.borec.ru/news/2746.php" office:name=""><text:span text:style-name="Definition">по ссылке.</text:span></text:a></text:p>
      <text:p text:style-name="Text_20_body">Фото: pixabay.com</text:p>
      <text:p text:style-name="Text_20_body"><text:line-break/></text:p>
      <text:p text:style-name="Text_20_body">Адрес страницы: <text:a xlink:type="simple" xlink:href="http://zao.mos.ru/presscenter/news/detail/10480465.html" office:name=""><text:span text:style-name="Definition">http://zao.mos.ru/presscenter/news/detail/10480465.html</text:span></text:a></text:p>
      <text:p text:style-name="Text_20_body"><text:a xlink:type="simple" xlink:href="http://zao.mos.ru" office:name=""><text:span text:style-name="Definition">Префектура Западного административного округа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3-05-13T13:37:47Z</meta:creation-date>
    <dc:date>2023-05-13T13:37:47Z</dc:date>
  </office:meta>
</office:document-meta>
</file>