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бусная-остановка-аэропорт-внуково-переносится-с-12-апреля-на-вокзальную-площадь"/>Автобусная остановка «Аэропорт Внуково» переносится с 12 апреля на Вокзальную площадь<text:bookmark-end text:name="автобусная-остановка-аэропорт-внуково-переносится-с-12-апреля-на-вокзальную-площадь"/></text:h>
      <text:p text:style-name="First_20_paragraph">11.04.2023</text:p>
      <text:p text:style-name="Text_20_body">Остановка «Аэропорт Внуково» для ряда маршрутов автобусов переносится с 12 апреля. Речь идет об автобусах №32, 128, 526, 611, 889, 911, 1043, н1. Об этом информирует <text:a xlink:type="simple" xlink:href="https://t.me/DtOperativno/12342" office:name=""><text:span text:style-name="Definition">дептранс</text:span></text:a> Москвы.</text:p>
      <text:p text:style-name="Text_20_body">Изменения связаны со строительством станции метро «Аэропорт Внуково».</text:p>
      <text:p text:style-name="Text_20_body">Теперь автобусы будут останавливаться за углом на Вокзальной площади.</text:p>
      <text:p text:style-name="Text_20_body"><text:a xlink:type="simple" xlink:href="https://vnukovo-gazeta.ru/chast-podzemnogo-perexoda-terminala-a-aehroporta-vnukovo-zakrojut-10-aprelja" office:name=""><text:span text:style-name="Definition">Напомним</text:span></text:a>, с 10 апреля закрыта часть подземного перехода терминала А аэропорта Внуково. По прежнему работает участок перехода от терминала А - вход на станцию «Аэроэкспресс»/выход на привокзальную площадь.</text:p>
      <text:p text:style-name="Text_20_body">-- Фото: ru.freepik.com</text:p>
      <text:p text:style-name="Text_20_body"><text:line-break/></text:p>
      <text:p text:style-name="Text_20_body">Адрес страницы: <text:a xlink:type="simple" xlink:href="http://zao.mos.ru/presscenter/news/detail/11523406.html" office:name=""><text:span text:style-name="Definition">http://zao.mos.ru/presscenter/news/detail/1152340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4:34:03Z</meta:creation-date>
    <dc:date>2023-05-23T04:34:03Z</dc:date>
  </office:meta>
</office:document-meta>
</file>