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движения-аэроэкспрессов-во-внуково-изменится-с-15-апреля-по-20-мая"/>Расписание движения аэроэкспрессов во Внуково изменится с 15 апреля по 20 мая<text:bookmark-end text:name="расписание-движения-аэроэкспрессов-во-внуково-изменится-с-15-апреля-по-20-мая"/></text:h>
      <text:p text:style-name="First_20_paragraph">11.04.2023</text:p>
      <text:p text:style-name="Text_20_body">Расписание движения поездов «Аэроэкспресс», следующих в аэропорт Внуково, будет скорректировано в период с 15 апреля по 20 мая текущего года. Об этом <text:a xlink:type="simple" xlink:href="https://t.me/DtOperativno/12336" office:name=""><text:span text:style-name="Definition">сообщает</text:span></text:a> пресс-служба департамента транспорта и развития дорожно-транспортной инфраструктуры Москвы.</text:p>
      <text:p text:style-name="Text_20_body">Как пояснили в ведомстве, интервал движения аэроэкспрессов частично увеличится до двух часов. Кроме того, изменится расписание движения ряда пригородных поездов, следующих по Киевскому направлению Московской железной дороги.</text:p>
      <text:p text:style-name="Text_20_body">Это связано с проведением реконструкции участка «Минская» - «Киевский вокзал» в рамках подготовки к запуску МЦД-4. Уточняется, что в указанные даты здесь перекроют один из главных путей, и движение будет осуществляться по двум оставшимся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zao.mos.ru/presscenter/news/detail/11523418.html" office:name=""><text:span text:style-name="Definition">http://zao.mos.ru/presscenter/news/detail/1152341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5:08:00Z</meta:creation-date>
    <dc:date>2023-05-17T15:08:00Z</dc:date>
  </office:meta>
</office:document-meta>
</file>