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country="US" fo:language="en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выбрать-для-детей-полезные-сладости-рассказали-врачи-зао"/>Как выбрать для детей полезные сладости, рассказали врачи ЗАО<text:bookmark-end text:name="как-выбрать-для-детей-полезные-сладости-рассказали-врачи-зао"/></text:h>
      <text:p text:style-name="First_20_paragraph">17.07.2023</text:p>
      <text:p text:style-name="Text_20_body">В детской городской поликлинике № 132 рассказали о полезных сладостях. Информация <text:a xlink:type="simple" xlink:href="https://vk.com/dgp132dzm?w=wall-218754824_246" office:name=""><text:span text:style-name="Definition">представлена </text:span></text:a>на странице медицинского учреждения во «ВКонтакте».</text:p>
      <text:p text:style-name="Text_20_body">Известно, что большинству детей нравятся шоколадки, яркие конфеты и жевательный мармелад, которые вредны для пищеварения и зубов. В качестве альтернативы можно использовать натуральные полезные сладости.</text:p>
      <text:p text:style-name="Text_20_body">К примеру, малышам могут быть предложены цукаты или конфеты из сухофруктов, в том числе приготовленные самостоятельно. Они несложны в изготовлении и обойдутся дешевле покупных; так, цукаты можно сделать из сезонного урожая – тыквы, кабачков, моркови, груш, вишни и т.д.</text:p>
      <text:p text:style-name="Text_20_body">Отличным вариантом перекуса могут стать фруктовые чипсы без сахара: достаточно нарезать фрукты и подсушить их в духовке. Храниться они могут очень долго.</text:p>
      <text:p text:style-name="Text_20_body">Кроме того, стоит предложить детям домашний натуральный зефир из яблок, фруктовую пастилу или мармелад.</text:p>
      <text:p text:style-name="Text_20_body">-- Фото: <text:span text:style-name="T1">pixabay.com</text:span></text:p>
      <text:p text:style-name="Text_20_body"><text:line-break/></text:p>
      <text:p text:style-name="Text_20_body">Адрес страницы: <text:a xlink:type="simple" xlink:href="http://zao.mos.ru/presscenter/news/detail/11719905.html" office:name=""><text:span text:style-name="Definition">http://zao.mos.ru/presscenter/news/detail/11719905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7T20:45:45Z</meta:creation-date>
    <dc:date>2023-07-17T20:45:45Z</dc:date>
  </office:meta>
</office:document-meta>
</file>