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ловном-здании-городской-поликлиники-8-завершили-подключение-коммуникаций"/>В головном здании городской поликлиники № 8 завершили подключение коммуникаций<text:bookmark-end text:name="в-головном-здании-городской-поликлиники-8-завершили-подключение-коммуникаций"/></text:h>
      <text:p text:style-name="First_20_paragraph">24.07.2023</text:p>
      <text:p text:style-name="Text_20_body">В головном здании городской поликлиники № 8 по адресу: ул. Олимпийская деревня, д. 16, к. 1 завершили подключение коммуникаций. Ход работ проинспектировал заместитель главного врача Виктор Карабанович.</text:p>
      <text:p text:style-name="Text_20_body">Сейчас специалисты проводят чистовую отделку помещений, благоустройство территории, устанавливают двери на всех этажах корпуса и окрашивают стены.</text:p>
      <text:p text:style-name="Text_20_body">Увидеть видеоролик о том, как проводится капитальный ремонт ГП № 8, можно на <text:a xlink:type="simple" xlink:href="https://vk.com/gp8dzm?w=wall-168905224_722" office:name=""><text:span text:style-name="Definition">странице</text:span></text:a> учреждения в социальной сети «ВКонтакте».</text:p>
      <text:p text:style-name="Text_20_body">-- Фото: ГП № 8</text:p>
      <text:p text:style-name="Text_20_body"><text:line-break/></text:p>
      <text:p text:style-name="Text_20_body">Адрес страницы: <text:a xlink:type="simple" xlink:href="http://zao.mos.ru/presscenter/news/detail/11732633.html" office:name=""><text:span text:style-name="Definition">http://zao.mos.ru/presscenter/news/detail/1173263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21:32:29Z</meta:creation-date>
    <dc:date>2023-07-24T21:32:29Z</dc:date>
  </office:meta>
</office:document-meta>
</file>