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киевском-вокзале-пассажирам-будут-раздавать-питьевую-воду"/>На Киевском вокзале пассажирам будут раздавать питьевую воду<text:bookmark-end text:name="на-киевском-вокзале-пассажирам-будут-раздавать-питьевую-воду"/></text:h>
      <text:p text:style-name="First_20_paragraph">01.08.2023</text:p>
      <text:p text:style-name="Text_20_body">Пассажирам ЦППК 1 августа на вокзалах и станциях из-за жары будут раздавать питьевую воду.<text:line-break/><text:line-break/>«Сегодня в Москве до +28, поэтому рекомендуем не забывать про головные уборы и солнечные очки. Мы традиционно организуем раздачу воды для пассажиров в вечерний час пик», - говорится в сообщении в <text:a xlink:type="simple" xlink:href="https://t.me/central_ppk/6996" office:name=""><text:span text:style-name="Definition">Telegram-канале</text:span></text:a> перевозчика.<text:line-break/><text:line-break/>В частности, воду можно получить на Киевском вокзале. Также ее раздадут на Ярославском, Казанском, Курском, Савеловском, Белорусском и Павелецком вокзалах и на станциях «Мытищи», «Пушкино», «Выхино», «Раменское», «Подольск», «Тушинская», «Лобня», «Одинцово», «Домодедово», «Железнодорожная», «Нижегородская».</text:p>
      <text:p text:style-name="Text_20_body">Сотрудники будут ждать пассажиров в местах отправлениях пригородных поездов.</text:p>
      <text:p text:style-name="Text_20_body">-- Фото: дептранс Москвы</text:p>
      <text:p text:style-name="Text_20_body"><text:line-break/></text:p>
      <text:p text:style-name="Text_20_body">Адрес страницы: <text:a xlink:type="simple" xlink:href="http://zao.mos.ru/presscenter/news/detail/11747897.html" office:name=""><text:span text:style-name="Definition">http://zao.mos.ru/presscenter/news/detail/11747897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1T04:40:24Z</meta:creation-date>
    <dc:date>2023-09-21T04:40:24Z</dc:date>
  </office:meta>
</office:document-meta>
</file>