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туньские-групповые-очистные-сооружения-реконструируют-в-2024-2025-годах"/>Сетуньские групповые очистные сооружения реконструируют в 2024-2025 годах<text:bookmark-end text:name="сетуньские-групповые-очистные-сооружения-реконструируют-в-2024-2025-годах"/></text:h>
      <text:p text:style-name="First_20_paragraph">07.08.2023</text:p>
      <text:p text:style-name="Text_20_body">В столице в рамках государственной программы «Развитие коммунально-инженерной инфраструктуры и энергосбережение» проектируют, строят и реконструируют 18 очистных сооружений.</text:p>
      <text:p text:style-name="Text_20_body">Как сообщается на <text:a xlink:type="simple" xlink:href="https://stroi.mos.ru/news/18-ochistnykh-sooruzhienii-proiektiruiut-stroiat-i-riekonstruiruiut-v-stolitsie" office:name=""><text:span text:style-name="Definition">сайте</text:span></text:a> Комплекса градостроительной политики и строительства города Москвы, одно из них - Сетуньские групповые очистные сооружения - располагается в Можайском районе по адресу: ул. Верейская, д. 10, корп. 4. Работы по восстановлению объекта будут проводиться в 2024-2025 годах.</text:p>
      <text:p text:style-name="Text_20_body">Кроме того, в Западном административном округе планируют построить новые очистные сооружения «Филька» с подводящими и отводящими коллекторами и реконструировать – в районе Солнцево.</text:p>
      <text:p text:style-name="Text_20_body">-- Фото: https://pxhere.com</text:p>
      <text:p text:style-name="Text_20_body"><text:line-break/></text:p>
      <text:p text:style-name="Text_20_body">Адрес страницы: <text:a xlink:type="simple" xlink:href="http://zao.mos.ru/presscenter/news/detail/11758602.html" office:name=""><text:span text:style-name="Definition">http://zao.mos.ru/presscenter/news/detail/1175860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7T20:27:25Z</meta:creation-date>
    <dc:date>2023-08-07T20:27:25Z</dc:date>
  </office:meta>
</office:document-meta>
</file>