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ция-по-раздельному-сбору-вторсырья-пройдет-в-ново-переделкине-7-октября"/>Акция по раздельному сбору вторсырья пройдет в Ново-Переделкине 7 октября<text:bookmark-end text:name="акция-по-раздельному-сбору-вторсырья-пройдет-в-ново-переделкине-7-октября"/></text:h>
      <text:p text:style-name="First_20_paragraph">04.10.2023</text:p>
      <text:p text:style-name="Text_20_body">04.10.2023</text:p>
      <text:p text:style-name="Text_20_body">В Ново-Переделкине 7 октября состоится экологическая акция «Раздельный сбор». Об этом сообщается в <text:a xlink:type="simple" xlink:href="https://t.me/sferaclubnp/222" office:name=""><text:span text:style-name="Definition">Telegram-канале</text:span></text:a> клуба «Сфера».</text:p>
      <text:p text:style-name="Text_20_body">Желающие смогут сдать следующие виды вторсырья: бумагу (картон, газеты, журналы, бумажные упаковки и др.), металл, стекло и пластик (банки, бутылки) и прочее (крышечки, зубные щетки, диски, электроника).</text:p>
      <text:p text:style-name="Text_20_body">Сбор будет осуществляться с 11:00 до 12:30 у клуба «Сфера» по адресу: ул. Лукинская, д. 1. Узнать подробности можно по телефону: 8 985 663-72-28.</text:p>
      <text:p text:style-name="Text_20_body">Отмечается, что аналогичные акции проводятся в первую субботу каждого месяца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zao.mos.ru/presscenter/news/detail/11874401.html" office:name=""><text:span text:style-name="Definition">http://zao.mos.ru/presscenter/news/detail/11874401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5T09:58:35Z</meta:creation-date>
    <dc:date>2023-10-05T09:58:35Z</dc:date>
  </office:meta>
</office:document-meta>
</file>