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жайском-районе-построят-35-домов-по-программе-реновации"/>В Можайском районе построят 35 домов по программе реновации<text:bookmark-end text:name="в-можайском-районе-построят-35-домов-по-программе-реновации"/></text:h>
      <text:p text:style-name="First_20_paragraph">11.07.2025</text:p>
      <text:p text:style-name="Text_20_body">11.07.2025</text:p>
      <text:p text:style-name="Text_20_body"><text:span text:style-name="T1">Фото: mos.ru</text:span></text:p>
      <text:p text:style-name="Text_20_body">Московский фонд реновации выбрал подрядчиков для проектирования и строительства 35 новых домов в Можайском районе. Их определили по результатам открытых торгов, проведенных в рамках трех лотов, сообщается на <text:a xlink:type="simple" xlink:href="https://stroi.mos.ru/press_releases/vladislav-ovchinskii-35-domov-dlia-proghrammy-rienovatsii-postroiat-v-mozhaiskom-raionie-moskvy" office:name=""><text:span text:style-name="Definition">сайте</text:span></text:a> Градостроительного комплекса столицы.</text:p>
      <text:p text:style-name="Text_20_body">Новые жилые здания общей площадью более 742,8 тыс. кв. метров построят на участках свыше 22,1 га, в том числе на месте старых домов, включенных в программу реновации. Для транспортного обеспечения запланировано строительство дорог местного значения: от дублера Можайского шоссе до улицы Кубинки и от улицы Говорова до улицы Толбухина.</text:p>
      <text:p text:style-name="Text_20_body">Все новостройки будут спроектированы с учетом принципов доступной среды. Входные группы расположат на одном уровне с улицей, а в подъездах не будет порогов и ступеней. Для удобства маломобильных граждан и родителей с колясками в домах установят просторные лифты.</text:p>
      <text:p text:style-name="Text_20_body">Ранее <text:a xlink:type="simple" xlink:href="https://na-zapade-mos.ru/1053819-dva-zdanija-po-renovacii-v-solnceve-i-mozhajskom-rajone-polnostju-vyveli-iz-ehkspluatacii" office:name=""><text:span text:style-name="Definition">сообщалось</text:span></text:a>, что по программе реновации в районах Солнцево и Можайский полностью вывели из эксплуатации два здания.</text:p>
      <text:p text:style-name="Text_20_body"><text:line-break/></text:p>
      <text:p text:style-name="Text_20_body">Адрес страницы: <text:a xlink:type="simple" xlink:href="http://zao.mos.ru/presscenter/news/detail/13100683.html" office:name=""><text:span text:style-name="Definition">http://zao.mos.ru/presscenter/news/detail/13100683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1T15:22:25Z</meta:creation-date>
    <dc:date>2025-07-11T15:22:25Z</dc:date>
  </office:meta>
</office:document-meta>
</file>