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-мною-будет-фото-деда---он-через-всю-войну-прошёл"/>Со мною будет фото деда - он через всю войну прошёл<text:bookmark-end text:name="со-мною-будет-фото-деда---он-через-всю-войну-прошёл"/></text:h>
      <text:p text:style-name="First_20_paragraph">16.04.2015</text:p>
      <text:p text:style-name="Text_20_body"/>
      <text:p text:style-name="Text_20_body"><text:span text:style-name="T1">Поэтесса Светлана Демидова</text:span><text:span text:style-name="T1">, ж</text:span><text:span text:style-name="T1">ительница района Тропарево-Никулино, автор поэтических сборников «Мозаика» и «Любовь земная», член Международного Союза славянских журналистов представила свои новые стихи</text:span></text:p>
      <text:p text:style-name="Text_20_body">Я приду</text:p>
      <text:p text:style-name="Text_20_body">Такого прежде не бывало.</text:p>
      <text:p text:style-name="Text_20_body">Привычным майский был парад,</text:p>
      <text:p text:style-name="Text_20_body">Когда Россия отмечала</text:p>
      <text:p text:style-name="Text_20_body">Победы день и день утрат.</text:p>
      <text:p text:style-name="Text_20_body">Мы день Победы отмечали</text:p>
      <text:p text:style-name="Text_20_body">Из года в год и каждый раз</text:p>
      <text:p text:style-name="Text_20_body">Солдат погибших вспоминали</text:p>
      <text:p text:style-name="Text_20_body">И чтили тех, кто жив сейчас.</text:p>
      <text:p text:style-name="Text_20_body">Семидесятилетье миновало.</text:p>
      <text:p text:style-name="Text_20_body">И снова в дом пришла весна,</text:p>
      <text:p text:style-name="Text_20_body">И день Победы, как бывало,</text:p>
      <text:p text:style-name="Text_20_body">Отпразднует моя страна.</text:p>
      <text:p text:style-name="Text_20_body">И будет шествие людское</text:p>
      <text:p text:style-name="Text_20_body">Из тех, кто скажет “Я приду,</text:p>
      <text:p text:style-name="Text_20_body">Приду и приведу с собою</text:p>
      <text:p text:style-name="Text_20_body">Тех, кем безмерно дорожу”.</text:p>
      <text:p text:style-name="Text_20_body">Со мною будет фото деда.</text:p>
      <text:p text:style-name="Text_20_body">Он через всю войну прошёл,</text:p>
      <text:p text:style-name="Text_20_body">Но не дожил до дня Победы,</text:p>
      <text:p text:style-name="Text_20_body">Но память внучки заслужил.</text:p>
      <text:p text:style-name="Text_20_body">Пусть все, кто пал на поле брани,</text:p>
      <text:p text:style-name="Text_20_body">Пройдут пред стенами Кремля.</text:p>
      <text:p text:style-name="Text_20_body">Они все годы были с нами</text:p>
      <text:p text:style-name="Text_20_body">И пухом стала им земля.</text:p>
      <text:p text:style-name="Text_20_body">Они навеки гордость наша.</text:p>
      <text:p text:style-name="Text_20_body">За подвиг им земной поклон.</text:p>
      <text:p text:style-name="Text_20_body">Пока их помнят дети наши,</text:p>
      <text:p text:style-name="Text_20_body">Народ не будет покорён.</text:p>
      <text:p text:style-name="Text_20_body">С.С. Демидова</text:p>
      <text:p text:style-name="Text_20_body"><text:line-break/></text:p>
      <text:p text:style-name="Text_20_body">Адрес страницы: <text:a xlink:type="simple" xlink:href="http://zao.mos.ru/presscenter/news/detail/1751098.html" office:name=""><text:span text:style-name="Definition">http://zao.mos.ru/presscenter/news/detail/175109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4T09:00:53Z</meta:creation-date>
    <dc:date>2023-07-14T09:00:53Z</dc:date>
  </office:meta>
</office:document-meta>
</file>