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ю-всех-участников-шествия-бессмертный-полк"/>Вниманию всех участников шествия «Бессмертный полк»!<text:bookmark-end text:name="вниманию-всех-участников-шествия-бессмертный-полк"/></text:h>
      <text:p text:style-name="First_20_paragraph">21.04.2015</text:p>
      <text:p text:style-name="Text_20_body"/>
      <text:p text:style-name="Text_20_body"><text:span text:style-name="T1">До шествия легендарного «Бессмертного полка», которое состоится 9 мая, осталось совсем немного времени. Организаторы просят взять на заметку несколько важных моментов.</text:span></text:p>
      <text:p text:style-name="Text_20_body">Построение «Бессмертного полка» начнется 9 мая в 14.00 на Тверской улице (от Белорусского вокзала).</text:p>
      <text:p text:style-name="Text_20_body">Для прибытия к месту построения удобнее всего пользоваться станциями метро «Белорусская» и «Маяковская». Выход на улицу из других станций метро будет существенно ограничен.</text:p>
      <text:p text:style-name="Text_20_body">Ровно в 15.00 «Бессмертный полк» начнет свое шествие по Тверской на Красную площадь.</text:p>
      <text:p text:style-name="Text_20_body">В решении любых вопросов окажут помощь волонтеры, одетые в узнаваемую форму. Они будут находиться вблизи указанных станций метро и на всем маршруте прохождения «Бессмертного полка».</text:p>
      <text:p text:style-name="Text_20_body">Убедительная просьба оставить дома крупногабаритные сумки и предметы, не связанные с участием в шествии.</text:p>
      <text:p text:style-name="Text_20_body">Все подробности на сайте –<text:a xlink:type="simple" xlink:href="http://www.polkmoskva.ru/" office:name=""><text:span text:style-name="Definition">www.polkmoskva.ru</text:span></text:a>.</text:p>
      <text:p text:style-name="Text_20_body">Ждем вас в 14.00 9 мая на Тверской!</text:p>
      <text:p text:style-name="Text_20_body"><text:line-break/></text:p>
      <text:p text:style-name="Text_20_body">Адрес страницы: <text:a xlink:type="simple" xlink:href="http://zao.mos.ru/presscenter/news/detail/1764501.html" office:name=""><text:span text:style-name="Definition">http://zao.mos.ru/presscenter/news/detail/1764501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08:00:39Z</meta:creation-date>
    <dc:date>2023-08-01T08:00:39Z</dc:date>
  </office:meta>
</office:document-meta>
</file>