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T2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ткрылась-выставка-фотопортретов-ветеранов"/>Открылась выставка фотопортретов ветеранов<text:bookmark-end text:name="открылась-выставка-фотопортретов-ветеранов"/></text:h>
      <text:p text:style-name="First_20_paragraph">28.04.2015</text:p>
      <text:p text:style-name="Text_20_body"/>
      <text:p text:style-name="Text_20_body"><text:span text:style-name="T1">Эту выставку, посвященную 70-й годовщине Великой Победы, в ДК «Рублёво» собирали целый год. 99 портретов – люди, которые жили в Рублёво в 40-х и ушли отсюда на фронт. Кто-то вернулся, кто-то нет.</text:span></text:p>
      <text:p text:style-name="Text_20_body">«Самыми активными в желании сохранить память о рублёвских ветеранах оказались жители от 20 до 30 лет, – говорит худрук ДК «Рублёво» Елена Болотова. – Приятно чувствовать такую связь поколений, видеть, с каким трепетом люди стремятся сберечь информацию о фронтовиках».</text:p>
      <text:p text:style-name="Text_20_body">99 портретов. Пехотинцы, артиллеристы, танкисты, медсестры, партизаны, летчики, подпольщики… К сожалению, до наших дней дожили только двое: Нина Егоровна Стаховская – она служила на Белорусском фронте, сейчас ей 90. И 97-летняя Александра Павловна Гришина – она лечила раненных солдат на Украинском фронте. <text:bookmark text:name="id__GoBack"/></text:p>
      <text:p text:style-name="Text_20_body">Организаторы надеются, что благодаря выставке «Бессмертный полк Рублёво» о «своих» ветеранах теперь узнают все жители поселка.</text:p>
      <text:p text:style-name="Text_20_body">Напомним: акция «Бессмертный полк», нацеленная на сохранение памяти о солдатах Великой Отечественной войны, набирает обороты. Стартовала она в Томске в 2012-м, а спустя год прошла уже в 120 городах России. В 2014-м в ней приняли участие пять сотен городов в семи странах.</text:p>
      <text:p text:style-name="Text_20_body"><text:span text:style-name="T2">Анастасия Назарова</text:span></text:p>
      <text:p text:style-name="Text_20_body"><text:line-break/></text:p>
      <text:p text:style-name="Text_20_body">Адрес страницы: <text:a xlink:type="simple" xlink:href="http://zao.mos.ru/presscenter/news/detail/1805170.html" office:name=""><text:span text:style-name="Definition">http://zao.mos.ru/presscenter/news/detail/1805170.html</text:span></text:a></text:p>
      <text:p text:style-name="Text_20_body"><text:a xlink:type="simple" xlink:href="http://zao.mos.ru" office:name=""><text:span text:style-name="Definition">Префектура 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20T18:56:08Z</meta:creation-date>
    <dc:date>2024-09-20T18:56:08Z</dc:date>
  </office:meta>
</office:document-meta>
</file>