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дагоги-получат-работу-без-посредников"/>Педагоги получат работу без посредников<text:bookmark-end text:name="педагоги-получат-работу-без-посредников"/></text:h>
      <text:p text:style-name="First_20_paragraph">03.08.2015</text:p>
      <text:p text:style-name="Text_20_body"/>
      <text:p text:style-name="Text_20_body"><text:span text:style-name="T1">В М </text:span><text:bookmark text:name="id_14ef2fbbc96a6481__GoBack"/><text:span text:style-name="T1"> оскве начал работать портал педагогических кадров Москвы «Банк резюме», созданный для формирования кадрового резерва учителей</text:span></text:p>
      <text:p text:style-name="Text_20_body">Новый проект Департамента образования «Банк резюме» предоставит возможность учителям размещать информацию о себе и своих педагогических достижениях, а школам – максимально быстро получать необходимую информацию о педагогах, рассматривающих предложения о трудоустройстве. Педагоги смогут составить своё резюме и опубликовать информацию о результатах своей работы, профессиональных навыках. «Банк резюме» позволит проанализировать потребности школ в профильных специалистах. Портал проекта «Банк резюме» находится по адресу <text:a xlink:type="simple" xlink:href="http://www.resume.educom.ru/" office:name=""><text:span text:style-name="Definition">www.resume.educom.ru</text:span></text:a>. Использовать новый портал педагоги смогут, пройдя регистрацию, а директора школ с помощью личных кабинетов в единой комплексной информационной системе (ЕКИС). Департамент образования столицы пригласил всех московских учителей, желающих работать в современной московской школе, <text:a xlink:type="simple" xlink:href="http://resume.educom.ru/pages/about" office:name=""><text:span text:style-name="Definition">разместить своё резюме</text:span></text:a>, которое напрямую увидят руководители образовательных организаций.</text:p>
      <text:p text:style-name="Text_20_body"><text:line-break/></text:p>
      <text:p text:style-name="Text_20_body">Адрес страницы: <text:a xlink:type="simple" xlink:href="http://zao.mos.ru/presscenter/news/detail/2047735.html" office:name=""><text:span text:style-name="Definition">http://zao.mos.ru/presscenter/news/detail/2047735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04T12:37:30Z</meta:creation-date>
    <dc:date>2023-11-04T12:37:30Z</dc:date>
  </office:meta>
</office:document-meta>
</file>