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ей-познакомили-с-возможностями-которые-дарят-новые-технологии"/>Детей познакомили с возможностями, которые дарят новые технологии<text:bookmark-end text:name="детей-познакомили-с-возможностями-которые-дарят-новые-технологии"/></text:h>
      <text:p text:style-name="First_20_paragraph">03.08.2015</text:p>
      <text:p text:style-name="Text_20_body"/>
      <text:p text:style-name="Text_20_body"><text:span text:style-name="T1">31 июля Технополис «Москва» и Центр прототипирования Высшей школы экономики пригласили юных изобретателей посетить площадку Хакспейс</text:span></text:p>
      <text:p text:style-name="Text_20_body">На протяжении всего дня работали пять мастер-классов. Также ребята побывали на экскурсии в Технополисе «Москва», увидели впечатляющее выступление дронов, с помощью взрослых создали программу для собственной игры и сконструировали робота, играющего в футбол. Юным инженерам рассказали, что такое коптер и где он используется.</text:p>
      <text:p text:style-name="Text_20_body">— Фестиваль «Вместе с папой на работе» в Технополисе «Москва» — абсолютно открытое мероприятие. В нем участвуют дети как сотрудников управляющей компании Технополиса, так и просто жители нашего города, — рассказала заместитель директора по маркетингу и PR Анастасия Большова. — Мероприятие проходит в форме интерактивного дня, в ходе которого мы показываем, кем маленькие москвичи могут стать в будущем. Это своеобразный экскурс в новые технологии. Основная цель мероприятия — помочь ребенку сделать правильный выбор в будущем, определиться, чем бы он хотел заниматься. Рассказать, как стать юристом или бухгалтером, достаточно просто, а вот донести основы робототехники на уровне, понятном для 7–14-летних детей, — непростая задача. Мы решили провести это мероприятие, чтобы познакомить детей с основами инженерной профессии. Возможно, кто-то из ребят впоследствии изобретет новое устройство или запустит собственный коптер. Этот фестиваль — перспектива на будущее. Мы хотим сделать такие мероприятия постоянными.</text:p>
      <text:p text:style-name="Text_20_body">В завершении насыщенной программы прошел квест «Потерянный полдник». Ребята закрепили полученные знания, ответив на заданные вопросы. Юных изобретателей также наградили грамотами и медалями. <text:bookmark text:name="id__GoBack"/></text:p>
      <text:p text:style-name="Text_20_body">— Мы с мамой приехали на площадку самыми первыми. Больше всего мне понравилось, когда нам рассказывали про устройство и работу дронов и квадракоптеров. А мастер-класс «Кодинг игр», на котором мы создавали собственную игру, в очередной раз подтвердил, что мой выбор будущей профессии правильный. Я хочу стать программистом. Очень рад, что попал на фестиваль и с пользой провел время, — рассказал 12-летний Тихон Выходцев.</text:p>
      <text:p text:style-name="Text_20_body"><text:span text:style-name="T2">Александра Ладохина</text:span></text:p>
      <text:p text:style-name="Text_20_body"><text:line-break/></text:p>
      <text:p text:style-name="Text_20_body">Адрес страницы: <text:a xlink:type="simple" xlink:href="http://zao.mos.ru/presscenter/news/detail/2048505.html" office:name=""><text:span text:style-name="Definition">http://zao.mos.ru/presscenter/news/detail/2048505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20:22:06Z</meta:creation-date>
    <dc:date>2023-05-15T20:22:06Z</dc:date>
  </office:meta>
</office:document-meta>
</file>