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ам-покажут-лабораторию-успеха"/>Москвичам покажут «Лабораторию успеха»<text:bookmark-end text:name="москвичам-покажут-лабораторию-успеха"/></text:h>
      <text:p text:style-name="First_20_paragraph">03.08.2015</text:p>
      <text:p text:style-name="Text_20_body"/>
      <text:p text:style-name="Text_20_body"><text:span text:style-name="T1">Профильная смена активистов ученического самоуправления Москвы пройдет на территории детского центра «Команда» с 1 по 14 августа</text:span></text:p>
      <text:p text:style-name="Text_20_body">Участникам смены «Мегаполис – City 2015» расскажут, как стать настоящим лидером, откроют секреты успешного управления. Ребятам также покажут, как сделать стартап на курсе «MBA для школьников». Московские школьники смогут поучаствовать в тендере на проведение самого интересного вечернего дела, лучшие идеи которого будут реализованы. Смена активистов «Мегаполис – City 2015» - это часть просветительского проекта «Летняя лаборатория успеха», которая проходит под девизом «Мегаполис - City» - это наш город»! В рамках проекта детский центр «Команда» превратится в настоящий мегаполис со своим мэром, городской думой, университетом, экономическими отношениями и различными комитетами, ведущими свою деятельность на принципах самоуправления. Школьные активисты смогут обучиться финансовой грамотности и познакомиться с общественными науками. В основе проекта «Летняя лаборатория успеха» <text:bookmark text:name="id__GoBack"/> - экономико-правовая игра «Пирамида личностного роста», где каждый участник может выбрать одну из четырех сфер общественной жизни: экономическую, политическую, духовную (культурную) или социальную и реализовать в ней свои идеи.</text:p>
      <text:p text:style-name="Text_20_body"><text:line-break/></text:p>
      <text:p text:style-name="Text_20_body">Адрес страницы: <text:a xlink:type="simple" xlink:href="http://zao.mos.ru/presscenter/news/detail/2049165.html" office:name=""><text:span text:style-name="Definition">http://zao.mos.ru/presscenter/news/detail/2049165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15:06:30Z</meta:creation-date>
    <dc:date>2023-05-23T15:06:30Z</dc:date>
  </office:meta>
</office:document-meta>
</file>