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займутся-инновациями"/>Школьники займутся инновациями<text:bookmark-end text:name="школьники-займутся-инновациями"/></text:h>
      <text:p text:style-name="First_20_paragraph">07.08.2015</text:p>
      <text:p text:style-name="Text_20_body"/>
      <text:p text:style-name="Text_20_body"><text:span text:style-name="T1">Столичный конкурс проектов и прикладных исследований</text:span> <text:a xlink:type="simple" xlink:href="http://snt.mos.ru/konkurs/school-real-deal.html" office:name=""><text:span text:style-name="Definition"><text:span text:style-name="T1">«Школа реальных дел»</text:span></text:span></text:a> <text:span text:style-name="T1">вышел на федеральный уровень</text:span></text:p>
      <text:p text:style-name="Text_20_body">К 1500 ученикам московских школ, которые примут участие в проекте, готовы присоединиться еще 400 учащихся среднеобразовательных учебных заведений со всей России. Конкурс проводится в рамках проекта «Школа новых технологий», - совместного детища <text:bookmark text:name="id__GoBack"/> двух столичных департаментов: информационных технологий и образования, созданного с целью поддержки инновационных преобразований. «Школа реальных дел»,- это серия конкурсов и мероприятий по технологической модернизации школ. Цель проекта - сделать школу современным центром инноваций, лабораторией, позволяющей учащимся в полной мере реализовывать свои замыслы и раскрывать таланты.</text:p>
      <text:p text:style-name="Text_20_body">В рамках конкурса «Школа реальных дел» учащимся 7-10 классов предлагается решить задачи, над которыми трудятся эксперты ведущих российских и зарубежных ИТ-компаний. Школьник может выбрать любой интересный для него проект и предложить своё решение в виде реального прототипа. На итоговой конференции члены жюри конкурса оценивают глубину проработки, реалистичность, эффективность и оригинальность предложенного решения.</text:p>
      <text:p text:style-name="Text_20_body">«Школа реальных дел» в Москве проводится не первый год и пользуется большой популярностью. В прошлом учебном году, например, конкурс собрал 800 школьников из Москвы. Финалисты придумали и реализовали несколько мобильных приложений, создали электронные интерактивные учебники, «умную кнопку» iClick. В этом году на участие в конкурсе поступило в два раза больше заявок. Это стало одной из причин того, что столичный конкурс было решено сделать всероссийским. К 300 командам из Москвы до конца августа прибавятся еще около 80 команд из регионов.</text:p>
      <text:p text:style-name="Text_20_body"><text:line-break/></text:p>
      <text:p text:style-name="Text_20_body">Адрес страницы: <text:a xlink:type="simple" xlink:href="http://zao.mos.ru/presscenter/news/detail/2060119.html" office:name=""><text:span text:style-name="Definition">http://zao.mos.ru/presscenter/news/detail/206011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3:12:38Z</meta:creation-date>
    <dc:date>2023-06-07T13:12:38Z</dc:date>
  </office:meta>
</office:document-meta>
</file>