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кори-воробьевы-горы"/>Покори Воробьевы горы!<text:bookmark-end text:name="покори-воробьевы-горы"/></text:h>
      <text:p text:style-name="First_20_paragraph">11.08.2015</text:p>
      <text:p text:style-name="Text_20_body"/>
      <text:p text:style-name="Text_20_body"><text:span text:style-name="T1">Подготовительные курсы МГУ объявили о наборе слушателей на 2015-2016 учебный год</text:span></text:p>
      <text:p text:style-name="Text_20_body"/>
      <text:p text:style-name="Text_20_body"><text:span text:style-name="T2">Запись на курсы</text:span> учащихся <text:span text:style-name="T2">10-11-х классов</text:span> будет проводиться с 1 по 9 сентября (с 16 до 19 часов), а учащихся <text:span text:style-name="T2">9-х классов</text:span> 5 сентября, в субботу (с 11 до 14 часов) по адресу: Ленинские горы, 2-ой учебный корпус МГУ, к. 876</text:p>
      <text:p text:style-name="Text_20_body">(улица Лебедева, д. 1, стр. 52, 8 этаж). Одновременно 5 сентября здесь будет проходить и запись на развивающую программу "<text:span text:style-name="T2">Занимательная математика"</text:span> для учащихся 1-4 классов.Для заключения договоров и оплаты обучения приглашаются родители младших школьников. Присутствие детей не требуется.</text:p>
      <text:p text:style-name="Text_20_body"><text:span text:style-name="T2">Вступительное тестирование 10-11-классников</text:span> пройдет 10 сентября с 16:30 до 19 часов на территории Московского университета на Ленинских горах (корпус и аудитории будут объявлены в августе). Для заключения договоров и оплаты обучения приглашаются родители абитуриентов. Присутствие детей не требуется.</text:p>
      <text:p text:style-name="Text_20_body"/>
      <text:p text:style-name="Text_20_body"><text:line-break/></text:p>
      <text:p text:style-name="Text_20_body">Адрес страницы: <text:a xlink:type="simple" xlink:href="http://zao.mos.ru/presscenter/news/detail/2066539.html" office:name=""><text:span text:style-name="Definition">http://zao.mos.ru/presscenter/news/detail/206653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14:33:54Z</meta:creation-date>
    <dc:date>2023-06-11T14:33:54Z</dc:date>
  </office:meta>
</office:document-meta>
</file>