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обые-книги---для-слепых-детей"/>Особые книги - для слепых детей!<text:bookmark-end text:name="особые-книги---для-слепых-детей"/></text:h>
      <text:p text:style-name="First_20_paragraph">15.09.2015</text:p>
      <text:p text:style-name="Text_20_body"/>
      <text:p text:style-name="Text_20_body"><text:span text:style-name="T1">На платформе</text:span> <text:a xlink:type="simple" xlink:href="http://planeta.ru/campaigns/nicebook" office:name=""><text:span text:style-name="Definition"><text:span text:style-name="T1">PLANETA.RU</text:span></text:span></text:a> <text:span text:style-name="T1">стартовал проект фонда</text:span><text:span text:style-name="T2"> </text:span><text:span text:style-name="T1">«Иллюстрированные книжки для маленьких слепых детей»</text:span></text:p>
      <text:p text:style-name="Text_20_body">Цель акции - сбор средств на издание 150-ти комплектов книг для слабовидящих детей из 10 специализированных учреждений России.</text:p>
      <text:p text:style-name="Text_20_body">Более двадцати лет фонд дарит малышам с нарушениями зрения радость общения именно с такой детской книгой – интересной, красивой, яркой, цветной. Фонд издает и дарит детям самые лучшие сказки, басни, стихи, обучающие книжки. Эти книги особенные, они созданы с учетом всех потребностей необычных читателей. В них всё помогает малышу: высокий контур рисунка, который позволяет «увидеть» его не только глазами, но и пальчиками; объемные и подвижные конструкции; тактильные вставки и даже Волшебный говорящий карандаш, благодаря которому в книгах звучит музыка, а персонажи сказок разговаривают и поют. Необычные книги очень нужны малышам. Это игрушка, тренажер для глаз и пальцев, а еще - это мостик к другим малышам. Ведь такие книги одинаково интересны всем детям! Принципиальный для Фонда момент – родители и тифлопедагоги в специализированных садиках не платят за чудесные книги, дети получают их в подарок!</text:p>
      <text:p text:style-name="Text_20_body"><text:line-break/></text:p>
      <text:p text:style-name="Text_20_body">Адрес страницы: <text:a xlink:type="simple" xlink:href="http://zao.mos.ru/presscenter/news/detail/2155372.html" office:name=""><text:span text:style-name="Definition">http://zao.mos.ru/presscenter/news/detail/2155372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8T22:30:57Z</meta:creation-date>
    <dc:date>2024-02-28T22:30:57Z</dc:date>
  </office:meta>
</office:document-meta>
</file>