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ределены-победители-фотоконкурса-мой-выпускной"/>Определены победители фотоконкурса «Мой выпускной»<text:bookmark-end text:name="определены-победители-фотоконкурса-мой-выпускной"/></text:h>
      <text:p text:style-name="First_20_paragraph">16.09.2015</text:p>
      <text:p text:style-name="Text_20_body"/>
      <text:p text:style-name="Text_20_body"><text:span text:style-name="T1">Большинство «лайкнули» школу №1912</text:span></text:p>
      <text:p text:style-name="Text_20_body">Все лето столичные выпускники присылали фото с праздника с хештегом #московскийвыпускной2015. Цель конкурса, который провели <text:a xlink:type="simple" xlink:href="http://www.temocenter.ru/" office:name=""><text:span text:style-name="Definition">Московский центр технологической модернизации образования</text:span></text:a> и <text:a xlink:type="simple" xlink:href="http://dogm.mos.ru/" office:name=""><text:span text:style-name="Definition">Департамент образования</text:span></text:a>, – выявить талантливых школьников и создать памятный виртуальный фотоальбом для столичных выпускников. Всего на конкурс было отправлено более трех тысяч работ. Сотни школ боролись за призовые места.</text:p>
      <text:p text:style-name="Text_20_body">14 сентября на традиционном IT-семинаре Департамента образования столицы состоялось прямое включение с торжественной церемонии награждения победителей. Их определяли по итогам открытого голосования. С результатом в 283 голоса первое место завоевали выпускники школы № 1912. Второе место – у представителей школы № 2095 «Покровский квартал». Третье место досталось выпускнице школы №1400 Назлы Вааповой. Победителей конкурса поздравил ведущий «Loveradio» Максим Привалов. Он пожелал ребятам «как можно больше «лайков» по жизни!» Победители фотоконкурса получили в подарок современные гаджеты и дипломы.</text:p>
      <text:p text:style-name="Text_20_body"><text:line-break/></text:p>
      <text:p text:style-name="Text_20_body">Адрес страницы: <text:a xlink:type="simple" xlink:href="http://zao.mos.ru/presscenter/news/detail/2159184.html" office:name=""><text:span text:style-name="Definition">http://zao.mos.ru/presscenter/news/detail/215918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8:45:49Z</meta:creation-date>
    <dc:date>2023-07-11T08:45:49Z</dc:date>
  </office:meta>
</office:document-meta>
</file>