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м-школьникам-будут-преподавать-журналистику"/>Столичным школьникам будут преподавать журналистику<text:bookmark-end text:name="столичным-школьникам-будут-преподавать-журналистику"/></text:h>
      <text:p text:style-name="First_20_paragraph">01.10.2015</text:p>
      <text:p text:style-name="Text_20_body"><text:span text:style-name="T1">Телевизионный детский учебный центр открылся на базе Московского центра технологической модернизации образования</text:span></text:p>
      <text:p text:style-name="Text_20_body">Уже в сентябре центр пригласил школьников на обучение телевизионному мастерству. Ребята смогут получить здесь базовые знания: как работать в кадре и брать интервью. Педагоги научат их создавать информационные сюжеты, передачи, мультфильмы, клипы и телеспектакли. Как сообщает пресс-служба Департамента образования Москвы, детский телевизионный учебный центр оснащен съёмочной и монтажной аппаратурой, тон-студией, компьютерными классами. Лучшие телевизионные работы школьников, созданные в Детском телевизионном учебном центре, покажут в эфире интернет-телеканала «Московский образовательный» (mosobr.tv)».</text:p>
      <text:p text:style-name="Text_20_body">Центр работает по нескольким направлениям – телевизионная журналистика, операторское дело, видеомонтаж, звукорежиссура, компьютерная графика, анимация. Также в планах запустить программу, обучающую школьников 3D-моделированию. Детский телевизионный учебный центр предлагает несколько бесплатных программ обучения, среди которых - «ВКурсе», «Компьютерная графика», «Основы видеомонтажа», «Тележурналистика», «Своими глазами» и другие. В процессе освоения дополнительной образовательной программы «Введение в телевизионную журналистику» ребята научатся грамотному изложению мыслей, выразительной речи и основам межличностного общения.</text:p>
      <text:p text:style-name="Text_20_body">Обучение журналистике будет полезным не только тем, кто захочет связать свою жизнь с этой профессией. Занятия помогут ребятам развить внимание, память, воображение, творческое мышление, интеллектуальные способности, а также расширить свой кругозор, сформировать собственное мировоззрение. Записаться на обучение в Детский телевизионный центр можно через портал государственных услуг города Москвы.</text:p>
      <text:p text:style-name="Text_20_body"><text:line-break/></text:p>
      <text:p text:style-name="Text_20_body">Адрес страницы: <text:a xlink:type="simple" xlink:href="http://zao.mos.ru/presscenter/news/detail/2195989.html" office:name=""><text:span text:style-name="Definition">http://zao.mos.ru/presscenter/news/detail/2195989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8T11:02:44Z</meta:creation-date>
    <dc:date>2023-07-08T11:02:44Z</dc:date>
  </office:meta>
</office:document-meta>
</file>