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нятия-приближающие-детей-к-русской-национальной-культуре"/>Занятия, приближающие детей к русской национальной культуре<text:bookmark-end text:name="занятия-приближающие-детей-к-русской-национальной-культуре"/></text:h>
      <text:p text:style-name="First_20_paragraph">08.10.2015</text:p>
      <text:p text:style-name="Text_20_body"/>
      <text:p text:style-name="Text_20_body"><text:span text:style-name="T1">6 октября в Центре досуга «Кунцево» в рамках программы «Национальное наследие» прошло занятие под названием «Русская баранка»</text:span></text:p>
      <text:p text:style-name="Text_20_body">Ребята, а также их родители смачно похрустели сушками и напились чаю с баранками. Занятие прошло легко и непринужденно — как дружеские посиделки. Впрочем, по ходу дела руководитель студии творческого развития Олеся Шубина рассказала собравшимся, почему баранки являются сытным, но вместе с тем диетическим блюдом, чем они отличаются от сушек и почему связки баранок считались на Руси признаком достатка…</text:p>
      <text:p text:style-name="Text_20_body">Программа «Национальное наследие» включает в себя ряд занятий, посвященных русским традициям. Так, ребята уже мастерили матрешек и дымковские игрушки, изучали рецепты тульских пряников и раскрашивали посуду под гжель. И впереди еще много любопытных уроков.</text:p>
      <text:p text:style-name="Text_20_body">— Темы, посвященные нашим исконным традициям, возможность узнать и сделать что-то новое, приближают детей к русской национальной культуре, — говорит Олеся Шубина. — А непринужденная обстановка занятий позволяет ребятам пообщаться друг с другом, отдохнуть после школы.</text:p>
      <text:p text:style-name="Text_20_body">Занятия в студии проходят четыре раза в неделю (один раз из четырех — по программе «Национальное наследие»), записаться на них может любой желающий.</text:p>
      <text:p text:style-name="Text_20_body">Центр досуга «Кунцево» ждет в гости жителей района и других москвичей, неравнодушных к своей родной истории и культуре.</text:p>
      <text:p text:style-name="Text_20_body">Валентина Глянцева</text:p>
      <text:p text:style-name="Text_20_body"><text:line-break/></text:p>
      <text:p text:style-name="Text_20_body">Адрес страницы: <text:a xlink:type="simple" xlink:href="http://zao.mos.ru/presscenter/news/detail/2214321.html" office:name=""><text:span text:style-name="Definition">http://zao.mos.ru/presscenter/news/detail/2214321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0T18:58:31Z</meta:creation-date>
    <dc:date>2024-09-20T18:58:31Z</dc:date>
  </office:meta>
</office:document-meta>
</file>