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ьников-познакомили-с-работой-аэропорта"/>Школьников познакомили с работой аэропорта<text:bookmark-end text:name="школьников-познакомили-с-работой-аэропорта"/></text:h>
      <text:p text:style-name="First_20_paragraph">08.10.2015</text:p>
      <text:p text:style-name="Text_20_body"><text:line-break/></text:p>
      <text:p text:style-name="Text_20_body"><text:span text:style-name="T1">В рамках программы профориентации специалисты аэропорта Внуково провели экскурсию для учащихся старших классов городской Ломоносовской школы</text:span></text:p>
      <text:p text:style-name="Text_20_body">Ребята смогли самым подробным образом познакомиться с тем, как организована работа одного из крупнейших аэропортов нашей страны, узнать немало интересного о различных авиационных профессиях. Специалисты Внуково рассказали ребятам, как регистрируют пассажиров и багаж, познакомили с аэродромной инфраструктурой. Большой интерес старшеклассников вызвали работы по обеспечению авиационной безопасности пассажиров и воздушных судов, а также комплексная IT-система управления аэропортом. Сменный директор аэровокзального комплекса Алексей Шабашов провел для школьников экскурсию по терминалу А – самому высокотехнологичному аэровокзальному сооружению в России.</text:p>
      <text:p text:style-name="Text_20_body">В зале вылета ребята узнали немало интересного о процессе регистрации и процедуре профайлинга. Затем ученики побывали в скрытой от глаз посторонних служебной зоне приема-отправки багажа, увидели, как работает современная автоматизированная система по обработке багажа VanDerLande. На перрон школьники прошли через Брифинг — недоступное для обычных пассажиров место, где экипажи воздушных судов готовятся к предстоящим полётам. Здесь собраны специальные карты, схемы, таблицы, полётные сборники с информацией об аэродромах мира и компьютеры с метео-данными.</text:p>
      <text:p text:style-name="Text_20_body">После прохождения спецконтроля, ученики вышли на аэродром, где их встретили сотрудники орнитологической службы, без которой не обходится ни один крупный аэропорт мира. Небольшая бригада специалистов обеспечивает безопасность миллионов пассажиров. Из-за столкновений с птицами возможны разгерметизация, повреждения силовых установок, нарушение работы системы управления самолетом. Все это может привести к очень серьезным последствиям, вплоть до авиакатастрофы. Орнитологическая служба Внуково состоит из 4 ловчих птиц, ученикам были продемонстрированы две: ястреб-тетеревятник и ястреб-перепелятник. Их обучают отпугивать птиц, миграция которых проходит через траектории движения самолетов и может привести к авариям.</text:p>
      <text:p text:style-name="Text_20_body">Инженер-орнитолог, профессиональный сокольник Дмитрий Ларин рассказала, что ястребы - самые активные хищники, которые могут быть использованы в соколиной охоте. Это «чистокровные убийцы», способны поймать добычу, вдвое крупнее его. Для снижения вероятности столкновений самолетов с птицами во Внуково используется целый комплекс мероприятий, включая пиротехнику, воздушные шары, чучела, ловушки, сети и даже пневматические ружья. На всех курсах взлета и посадки воздушных судов расположены биоакустические системы, позволяющих воспроизводить резкие звуки для отпугивания пернатых. Все летное поле патрулируется орнитологами круглосуточно на специально оборудованных автомобилях.</text:p>
      <text:p text:style-name="Text_20_body">Также старшеклассникам показали терминал «Космос» ракетно-космической корпорации «Энергия» имени С. П. Королёва, которая перевозит космонавтов и грузы специального назначения на космодромы. Специалисты аэропорта и ученики Городской Ломоносовской школы остались очень довольны встречей и сошлись во мнении, что такие мероприятия, несомненно, способствуют становлению профессионального самоопределения и формированию профессиональной мотивации.</text:p>
      <text:p text:style-name="Text_20_body"><text:line-break/></text:p>
      <text:p text:style-name="Text_20_body">Адрес страницы: <text:a xlink:type="simple" xlink:href="http://zao.mos.ru/presscenter/news/detail/2214334.html" office:name=""><text:span text:style-name="Definition">http://zao.mos.ru/presscenter/news/detail/2214334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6T10:18:45Z</meta:creation-date>
    <dc:date>2023-07-16T10:18:45Z</dc:date>
  </office:meta>
</office:document-meta>
</file>