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сть-школьники-деловые-и-дальновидные"/>Есть школьники деловые и дальновидные<text:bookmark-end text:name="есть-школьники-деловые-и-дальновидные"/></text:h>
      <text:p text:style-name="First_20_paragraph">30.10.2015</text:p>
      <text:p text:style-name="Text_20_body"><text:span text:style-name="T1">И умные, прежде всего. Именно такие представили свои бизнес-проекты на «Бирже торгов» в рамках форума «Открытые инновации» (проходит с 28 октября по 1 ноября на ВДНХ, павильон № 75).</text:span></text:p>
      <text:p text:style-name="Text_20_body">По словам руководителя Детской академии наук Натальи Лапкиной, 30% детских бизнес-проектов (речь идет о школьниках, сотрудничающих с Детской академией наук и создающих собственный бизнес) составляют образовательные курсы. На втором месте – онлайн-торговля.</text:p>
      <text:p text:style-name="Text_20_body">Что касается онлайн-образования, «кто-то выбирает робототехнику, кто-то, самостоятельно освоив различные компьютерные программы, записывает обучающие ролики. Перерабатывая уже существующий контент, подростки создают новый, актуальный для потребностей и интересов их сверстников продукт», – поясняет Лапкина.</text:p>
      <text:p text:style-name="Text_20_body">А онлайн-торговля касается своей, созданной собственными руками продукции.</text:p>
      <text:p text:style-name="Text_20_body">Вот лишь два примера. 16-летняя Катя Игнатьева продает авторские букеты из конфет – за три года с помощью социальных сетей хобби превратилось в бизнес, приносящий стабильный доход. А 11-летний Гоша Козлов стал настоящим социальным предпринимателем: на доступном для бабушек языке объясняет, как они могут помочь внукам, которые учатся в младших классах, подготовить домашнее задание.</text:p>
      <text:p text:style-name="Text_20_body">Заметим, специальная детская программа форума «Открытые инновации» стала логическим продолжением действующей на постоянной основе в павильоне № 14 ВДНХ «Школы юного инвестора». Менее чем за три месяца работы этого проекта в нем приняли участние более 1000 школьников. «География широкая – от Калининграда до Владивостока. В «Школе юного инвестора» на понятном языке объясняют, что такое инвестиции и как они работают в условиях мегаполиса, – рассказывает руководитель Департамента города Москвы по конкурентной политике Геннадий Дёгтев. – Естественно, в рамках одного бизнес-квеста невозможно дать полное представление об инвестиционных процессах. Главная задача – заинтересовать юное поколение москвичей грамотно управлять не только своими финансами, но и городом в целом».</text:p>
      <text:p text:style-name="Text_20_body"><text:line-break/></text:p>
      <text:p text:style-name="Text_20_body">Адрес страницы: <text:a xlink:type="simple" xlink:href="http://zao.mos.ru/presscenter/news/detail/2270969.html" office:name=""><text:span text:style-name="Definition">http://zao.mos.ru/presscenter/news/detail/2270969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5T13:25:56Z</meta:creation-date>
    <dc:date>2024-08-15T13:25:56Z</dc:date>
  </office:meta>
</office:document-meta>
</file>