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званы-имена-победителей-фестиваля-конкурса-чтецов-вдохновение"/>Названы имена победителей фестиваля-конкурса чтецов «Вдохновение»<text:bookmark-end text:name="названы-имена-победителей-фестиваля-конкурса-чтецов-вдохновение"/></text:h>
      <text:p text:style-name="First_20_paragraph">02.11.2015</text:p>
      <text:p text:style-name="Text_20_body"><text:span text:style-name="T1">Мероприятие с участием юных любителей поэзии прошло 30 октября в клубе-филиале ДК «Внуково» (п. Минвнешторга, ул. Ленина, д. 23)</text:span></text:p>
      <text:p text:style-name="Text_20_body"/>
      <text:p text:style-name="Text_20_body">Как рассказала культурный организатор поселения Елена Микрюкова, конкурс предусматривал четыре возрастные категории участников: учащиеся 1–3-х классов, 4–5-х классов, 6–8-х классов и 9–11-х классов. Школьники вдохновенно читали стихи Александра Пушкина, Василия Жуковского, Сергея Есенина, Федора Тютчева, Николая Некрасова и многих других прославленных русских поэтов.</text:p>
      <text:p text:style-name="Text_20_body">Победителями конкурса в группе учащихся 1–3-х классов стали Харитон Рогачев (1-е место), Микула Рогачев (2-е место), Полина Лебедева (3-е место). Призовые места во второй группе учащихся 4–5-х классов поделили Руслан Юсофи (1-е место), Антония Сорочан (2-е место), Михаил Козырев (3-е место). В третьей группе учащихся 7–8-х классов победили Екатерина Евдокимова (1-е место), Шахром Шодиев (2-е место), Снежана Прокофьева (3-е место). В группе учащихся 9–11-х классов безоговорочная победа досталась Даниилу Малофееву.</text:p>
      <text:p text:style-name="Text_20_body">Всего в рамках мероприятия выступили 23 чтеца. Как сказал один из членов жюри: «Эти дети — гордость нашего поселения, Москвы и страны».</text:p>
      <text:p text:style-name="Text_20_body">В завершение программы был организован «Открытый микрофон», в котором с удовольствием приняли участие как дети, так и взрослые. Например, Мария Ивановна Синиченкова, вдохновленная выступлениями чтецов, прочитала стихи собственного сочинения.</text:p>
      <text:p text:style-name="Text_20_body">Отметим, что мероприятие такого формата проводилось в районе впервые. Организаторы выразили надежду, что конкурс отныне будет устраиваться регулярно и станет доброй традицией.</text:p>
      <text:p text:style-name="Text_20_body"><text:line-break/></text:p>
      <text:p text:style-name="Text_20_body">Адрес страницы: <text:a xlink:type="simple" xlink:href="http://zao.mos.ru/presscenter/news/detail/2272676.html" office:name=""><text:span text:style-name="Definition">http://zao.mos.ru/presscenter/news/detail/2272676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23:52:11Z</meta:creation-date>
    <dc:date>2023-05-17T23:52:11Z</dc:date>
  </office:meta>
</office:document-meta>
</file>