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района-тропарево-никулино-проходит-выставка-костюмы-нравы-и-обычаи-русских"/>В школе района Тропарево-Никулино проходит выставка «Костюмы, нравы и обычаи русских»<text:bookmark-end text:name="в-школе-района-тропарево-никулино-проходит-выставка-костюмы-нравы-и-обычаи-русских"/></text:h>
      <text:p text:style-name="First_20_paragraph">06.11.2015</text:p>
      <text:p text:style-name="Text_20_body"/>
      <text:p text:style-name="Text_20_body"><text:span text:style-name="T1">5 ноября в школе №1329 состоялось торжественное открытие экспозиции старинных гравюр из альбома Христиана Готфрида Гейслера, хранящихся в музее-усадьбе «Архангельское»</text:span></text:p>
      <text:p text:style-name="Text_20_body">Герои работ немецкого художника — представители самых распространенных на Руси профессий. На картинах легко узнать лавочника, разносчика, молочницу, рыболова и других жителей Петербурга XIX века, которых художник повстречал во время своего путешествия в Россию. Гейслер в деталях изобразил костюмы и профессиональные атрибуты этих людей, а немецкий критик и историк литературы Иоганн Готфрид Грубер сделал описания, отражающие нравы и обычаи русских.</text:p>
      <text:p text:style-name="Text_20_body">— Выставка приурочена ко Дню народного единства. Всю эту неделю мы рассказываем ребятам о народах, которые населяют нашу страну, их культуре и обычаях. Эта экспозиция поможет ребятам лучше узнать историю русского народа и увидеть его глазами иностранцев, что очень любопытно, — комментирует куратор направления музейной педагогики ГБОУ ЦО № 1329 Татьяна Ивановна Захарова.</text:p>
      <text:p text:style-name="Text_20_body">Школьники подготовились к открытию со всей душой — устроили настоящую русскую народную ярмарку с песнями и плясками: исполнили частушки, поводили хоровод, поиграли в игры и даже погадали. Кроме того, ребята потрудились приготовить собственную экспозицию из поделок по мотивам русского фольклора, которую с гордостью демонстрировали гостям школы.</text:p>
      <text:p text:style-name="Text_20_body">— Я сегодня играю Петрушку, он душа ярмарки. Шутник и балагур, он зазывал прохожих, приглашал людей посмотреть товары, присоединиться к веселью. Развлечение народа — его главная задача, — делится знаниями школьник Саша Баранов. — Когда мы готовились к ярмарке, мы узнали много нового о национальных костюмах и традициях, а выставка эти знания сделает еще обширнее.</text:p>
      <text:p text:style-name="Text_20_body">Вместе с преподавателями школьники увлеченно рассматривали экспонаты и наперебой отвечали, кого они видят на изображениях.</text:p>
      <text:p text:style-name="Text_20_body">— Мы с радостью принимаем у себя этот выставочный проект. Экспозиция успешно выставлялась в самых известных музеях и галереях страны. Теперь она разместилась в атриуме нашей школы, где с работами могут ознакомиться школьники и их родители, — говорит директор ГБОУ ЦО № 1329 Вероника Федоровна Бурмакина. — Наша задача — привить детям любовь к культурному отдыху. Эта выставка — только начало, мы уже заключили договоренность с рядом музеев, и теперь в школе примерно каждые две недели будет открываться новая экспозиция. Наших учеников в этом учебном году ждет очень насыщенная культурная программа.</text:p>
      <text:p text:style-name="Text_20_body">Светлана Галкина</text:p>
      <text:p text:style-name="Text_20_body"><text:line-break/></text:p>
      <text:p text:style-name="Text_20_body">Адрес страницы: <text:a xlink:type="simple" xlink:href="http://zao.mos.ru/presscenter/news/detail/2284536.html" office:name=""><text:span text:style-name="Definition">http://zao.mos.ru/presscenter/news/detail/228453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11:31:09Z</meta:creation-date>
    <dc:date>2023-07-08T11:31:09Z</dc:date>
  </office:meta>
</office:document-meta>
</file>