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гимо-прошел-v-международный-форум-по-бизнес-инкубаторству"/>В МГИМО прошел V Международный форум по бизнес-инкубаторству<text:bookmark-end text:name="в-мгимо-прошел-v-международный-форум-по-бизнес-инкубаторству"/></text:h>
      <text:p text:style-name="First_20_paragraph">11.11.2015</text:p>
      <text:p text:style-name="Text_20_body"><text:span text:style-name="T1">9 и 10 ноября в Московском государственном институте международных отношений, расположенном в районе Проспект Вернадского, проходил V Международный форум по бизнес-инкубаторству. Кроме того, в вузе состоялась открытая лекция на тему «Обзор телекоммуникационной отрасли. Основные тренды».</text:span></text:p>
      <text:p text:style-name="Text_20_body">Бизнес-инкубатор — это организация, занимающаяся поддержкой проектов молодых предпринимателей на всех этапах развития: от разработки идеи до ее коммерциализации.</text:p>
      <text:p text:style-name="Text_20_body">Организаторами прошедшего форума выступили МГИМО и Фонд развития инноваций и бизнес-инкубаторства при поддержке Международной ассоциации по бизнес-инкубаторству (INBIA, США). В мероприятии приняли участие руководители крупнейших бизнес-инкубаторов и технопарков США и Европы, представители российского бизнес-инкубационного сообщества, крупных компаний, финансовых институтов и венчурных фондов.</text:p>
      <text:p text:style-name="Text_20_body">В рамках открытия форума состоялась церемония вручения Национальной премии в области бизнес-инкубаторства «Молодые львы — 2015», после чего прошли выступления основных западных спикеров, а также панельные дискуссии в четырех секциях. Второй день мероприятия был посвящен образовательным тренингам по модели Business Model Canvas и по ключевым аспектам защиты интеллектуальной собственности стартап-проектов.</text:p>
      <text:p text:style-name="Text_20_body">По итогам форума каждый участник стал обладателем международного сертификата.</text:p>
      <text:p text:style-name="Text_20_body">Кроме того, 9 ноября бизнес-клуб МГИМО провел открытую лекцию в рамках образовательного курса «Введение в консалтинг» на тему «Обзор телекоммуникационной отрасли. Основные тренды». В качестве спикера выступил партнер компании McKinsey &amp; Company Владимир Кулагин, возглавляющий работу по реструктуризации и преобразованию телекоммуникационной отрасли в странах Европы, Ближнего Востока и Африки.</text:p>
      <text:p text:style-name="Text_20_body"><text:line-break/></text:p>
      <text:p text:style-name="Text_20_body">Адрес страницы: <text:a xlink:type="simple" xlink:href="http://zao.mos.ru/presscenter/news/detail/2293534.html" office:name=""><text:span text:style-name="Definition">http://zao.mos.ru/presscenter/news/detail/2293534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23:12:19Z</meta:creation-date>
    <dc:date>2023-08-01T23:12:19Z</dc:date>
  </office:meta>
</office:document-meta>
</file>