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западного-округа-примерили-костюмы-пожарных"/>Школьники Западного округа примерили костюмы пожарных<text:bookmark-end text:name="школьники-западного-округа-примерили-костюмы-пожарных"/></text:h>
      <text:p text:style-name="First_20_paragraph">16.11.2015</text:p>
      <text:p text:style-name="Text_20_body"/>
      <text:p text:style-name="Text_20_body"><text:span text:style-name="T1">12 ноября в отделении дополнительного образования школы № 1400 прошла окружная игра «Колесо пожарной безопасности», посвященная приближающемуся 25-летию МЧС</text:span></text:p>
      <text:p text:style-name="Text_20_body">Игра проходит на территории Западного округа вот уже 10 лет и пользуется неизменной популярностью среди учеников 5-х и 6-х классов. В этом году в ней приняли участие все четыре отделения школы № 1400, ребята из школ № 1195, 809, 384 и ЗКНО, а в числе гостей из других районов были мальчишки и девчонки из солнцевской школы № 1002, образовательного комплекса на проспекте Вернадского, школы № 14 в Тропарево-Никулино и школы № 806 в Кунцево.</text:p>
      <text:p text:style-name="Text_20_body">Первым этапом встречи стало знакомство друг с другом, а затем участники игры получили маршрутные листы и разошлись по этажам, чтобы пройти предназначенные им испытания. Подростки с удовольствием надевали боевую одежду пожарного, прокладывали рукавную линию, собирали пазл, посвященный пожарной безопасности, и участвовали в викторине. Все конкурсы были направлены на формирование навыков поведения в чрезвычайных ситуациях.</text:p>
      <text:p text:style-name="Text_20_body">— Прежде чем принять участие в этой игре, дети тщательно готовились, — рассказала заведующая отделением дополнительного образования школы № 1400 Людмила Эюбова. — Представители некоторых учреждений даже приезжали в гости, чтобы побывать на занятиях на базе нашего музея пожарной охраны.</text:p>
      <text:p text:style-name="Text_20_body">Важно добавить, что игра получилась не только веселой и интересной, но и помогла некоторым школьникам определиться с выбором будущей профессии.</text:p>
      <text:p text:style-name="Text_20_body">— Сегодня я понял, что это действительно мое! — поделился один из мальчиков. — Когда я закончу школу, то пойду учиться дальше, чтобы спасать человеческие жизни!</text:p>
      <text:p text:style-name="Text_20_body">Яна Бобылкина</text:p>
      <text:p text:style-name="Text_20_body"><text:line-break/></text:p>
      <text:p text:style-name="Text_20_body">Адрес страницы: <text:a xlink:type="simple" xlink:href="http://zao.mos.ru/presscenter/news/detail/2303205.html" office:name=""><text:span text:style-name="Definition">http://zao.mos.ru/presscenter/news/detail/230320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6T16:21:00Z</meta:creation-date>
    <dc:date>2024-07-16T16:21:00Z</dc:date>
  </office:meta>
</office:document-meta>
</file>