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тературная-гостиная-откроется-в-аэропорту-внуково"/>Литературная гостиная откроется в аэропорту Внуково<text:bookmark-end text:name="литературная-гостиная-откроется-в-аэропорту-внуково"/></text:h>
      <text:p text:style-name="First_20_paragraph">23.11.2015</text:p>
      <text:p text:style-name="Text_20_body"><text:span text:style-name="T1">С 26 ноября в аэропорту Внуково начнет работать информационный центр Президентской библиотеки и читальный зал с художественной литературой в свободном доступе</text:span></text:p>
      <text:p text:style-name="Text_20_body">Для пассажиров во Внуково будут доступны три зоны буккроссинга. Любой желающий здесь сможет взять книгу, а сдать ее можно будет в аэропорту прилета. Единственное условие - надо оставить взамен свою книгу. Таким образом, пространство аэропорта превратится еще и в библиотеку с читателями из самых разных уголков мира. А еще в этот день в аэропорту откроется информационный центр Президентской библиотеки, обеспечивающий оперативный доступ к данному порталу с мобильных устройств. Пользоваться всеми ресурсами пассажиры смогут бесплатно. Но и это еще не все. На 150 плазменных экранах, расположенных во Внуково, запустится мультимедийная выставка, рассказывающая о великих русских литераторах. Каждый час на медиа-панелях будут демонстрироваться электронные копии книг, которые раскрывают какие-то неожиданные стороны биографий и творчества писателей и поэтов. Например, широко представлены ранние рисунки Михаила Лермонтова, воспоминания современников об Александре Пушкине. Электронные фонды позволят приобщиться даже к материалам переписки о великом русском поэте, которую вёл император Николай I, или прижизненным изданиям произведений Федора Достоевского. (Каждая книга, включенная в видеоролик, снабжена ссылкой и доступна на портале электронного фонда). А в детских зонах аэропорта в этот день сотрудники библиотек Новой Москвы проведут специальные мастер-классы. Проект под названием «Год литературы. Продолжение – на высоте» проводится в рамках объявленного Указом Президента РФ Года литературы и в преддверии 135-летия А.А. Блока и 100-летия К.М. Симонова. Таким образом, с завершением календарного года работа по развитию и популяризации чтения не прекратится.</text:p>
      <text:p text:style-name="Text_20_body"><text:line-break/></text:p>
      <text:p text:style-name="Text_20_body">Адрес страницы: <text:a xlink:type="simple" xlink:href="http://zao.mos.ru/presscenter/news/detail/2319644.html" office:name=""><text:span text:style-name="Definition">http://zao.mos.ru/presscenter/news/detail/231964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8:59Z</meta:creation-date>
    <dc:date>2024-09-20T18:58:59Z</dc:date>
  </office:meta>
</office:document-meta>
</file>