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выделить-днк-пипеткой"/>Как выделить ДНК пипеткой?<text:bookmark-end text:name="как-выделить-днк-пипеткой"/></text:h>
      <text:p text:style-name="First_20_paragraph">25.11.2015</text:p>
      <text:p text:style-name="Text_20_body"><text:span text:style-name="T1">Об этом и многом другом школьники и студенты смогут узнать</text:span> <text:span text:style-name="T1">28 ноября. В этот день десятки вузов столицы проведут ставшие традиционными «Университетские субботы»</text:span></text:p>
      <text:p text:style-name="Text_20_body">На мастер-классе в Российском государственном гуманитарном университете учащиеся смогут воспроизвести задумки Леонардо да Винчи (многие из которых остались только в чертежах) с применением 3D-моделирования. Мастер-класс об особенностях и этапах реставрации произведений масляной живописи проведет Российская академия живописи, ваяния и зодчества Ильи Глазунова, а рекомендации студентам будут давать профессиональные художники-реставраторы. Московский педагогический государственный университет научит молодых людей справляться с обидами на мастер-классе «Психология обиды, или как перестать обижаться». Как открыть свое дело расскажут москвичам на мастер-классе в Московском государственном институте гражданской авиации. На мастер-классе Российского государственного аграрного университета школьники проведут выделение ДНК из растений с использованием автоматических пипеток и центрифуги. Слушатели узнают немало интересного об открытии ДНК, ее структуре и роли в клетке. Московский государственный институт международных отношений проведет лекции на тему: «Особенности профессии журналиста-международника» и «Переводчик-международник: введение в профессию». Для того, чтобы стать участником любого мероприятия, которое проводят по субботам вузы столицы, достаточно зарегистрироваться на сайте: <text:a xlink:type="simple" xlink:href="http://us.dogm.mos.ru/" office:name=""><text:span text:style-name="Definition">http://us.dogm.mos.ru/</text:span></text:a></text:p>
      <text:p text:style-name="Text_20_body"><text:line-break/></text:p>
      <text:p text:style-name="Text_20_body">Адрес страницы: <text:a xlink:type="simple" xlink:href="http://zao.mos.ru/presscenter/news/detail/2325806.html" office:name=""><text:span text:style-name="Definition">http://zao.mos.ru/presscenter/news/detail/232580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6T19:38:13Z</meta:creation-date>
    <dc:date>2024-08-16T19:38:13Z</dc:date>
  </office:meta>
</office:document-meta>
</file>