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ям-дорогомилово-показали-квадратный-рубль-и-бумажную-копейку"/>Жителям Дорогомилово показали квадратный рубль и бумажную копейку<text:bookmark-end text:name="жителям-дорогомилово-показали-квадратный-рубль-и-бумажную-копейку"/></text:h>
      <text:p text:style-name="First_20_paragraph">30.11.2015</text:p>
      <text:p text:style-name="Text_20_body"><text:span text:style-name="T1">Любопытные экспонаты продемонстрировали в филиале «Дорогомиловский» ТЦСО «Фили-Давыдково».</text:span></text:p>
      <text:p text:style-name="Text_20_body">В этот день старший научный сотрудник Государственного музея современной истории России Александр Сергеевич Ермаков прочитал жителям Дорогомилово лекцию о российской денежной системе. Он рассказал слушателям о том, как появились деньги и как они менялись на протяжении веков.</text:p>
      <text:p text:style-name="Text_20_body">– Наша лекция интересна людям, прежде всего, тем, что мы привозим экспонаты с собой. Причем не только показываем их, но и разрешаем потрогать, – поясняет Александр Сергеевич Ермаков. – Это очень нравится слушателям: ведь таким образом можно буквально прикоснуться к истории. Подержать в руках килограммовый рубль или потрогать каменные пряслица – это очень впечатляет. Конечно, мы привозим на наши встречи копии монет, но они очень точные.</text:p>
      <text:p text:style-name="Text_20_body">Началась лекция с рассказа о первых деньгах. Слушатели узнали, откуда появилось слово «рубль», как изготавливали древние «ассигнации», как на протяжении веков изменялись, появлялись и исчезали монеты и купюры. Все экспонаты, о которых рассказывал Александр Сергеевич, можно было подержать в руках и рассмотреть со всех сторон.</text:p>
      <text:p text:style-name="Text_20_body">Среди множества различных дензнаков некоторые особенно запомнились. Например, «квадратный рубль Екатерины I» – очень необычная монета: ее размер – 188×188 мм, вес – 1,636 кг. Квадратные рубли были выпущены в оборот, чтобы заменить дорогое серебро, из которого делали монеты того времени, на более дешевую медь. Из одного пуда меди изготавливали 10 квадратных рублей. Правда, чеканились они всего два года – в 1725 и 1726 годах. Затем по указу императрицы большую часть «квадратиков» отправили на переплавку, вот почему до наших дней их сохранилось так мало.</text:p>
      <text:p text:style-name="Text_20_body">Еще один любопытный дензнак выпускался в екатерининскую эпоху – медный рубль весом в один килограмм. В кошельках его не носили, на базары с ним не ходили, да и в кубышки не прятали. Килограммовые рубли предназначались для обеспечения бумажных денег и хранились в государственной казне. Выпущено таких монет совсем немного, поскольку распилочные машины, на которых резали медь, часто ломались, а отливать «царь-рубли» без брака не получалось.</text:p>
      <text:p text:style-name="Text_20_body">Лекция слушателям понравилась. Когда зашла речь о советских монетах, многие вспомнили цены тех лет и покупательную способность разных денежных знаков эпохи СССР.</text:p>
      <text:p text:style-name="Text_20_body">– Очень интересная лекция, я узнала массу любопытных вещей, – делится впечатлениями Ольга Киприяновна Новикова. – Нумизматика – занимательная вещь: изучая монеты, можно узнать историю государства, проследить его становление и развитие.</text:p>
      <text:p text:style-name="Text_20_body">– Хотя я и был в прошлом финансовым работником, но не знал многих любопытных вещей про деньги и историю их создания, – признался Юрий Николаевич Харапунков. – Вот, например, очень любопытные древние каменные монеты – пряслица. Такие мероприятия дают много новых знаний.</text:p>
      <text:p text:style-name="Text_20_body">После лекции слушатели задавали вопросы. Среди них – как определить ценность старинных монет? Александр Сергеевич Ермаков посоветовал обратиться к экспертам Государственного музея современной истории или в магазин «Нумизмат». Ни в коем случае нельзя нести монеты скупщикам – тем, кто «работает» на улицах или предлагает услуги в Интернете: слишком велика вероятность столкнуться с мошенниками.</text:p>
      <text:p text:style-name="Text_20_body"><text:line-break/></text:p>
      <text:p text:style-name="Text_20_body">Адрес страницы: <text:a xlink:type="simple" xlink:href="http://zao.mos.ru/presscenter/news/detail/2336813.html" office:name=""><text:span text:style-name="Definition">http://zao.mos.ru/presscenter/news/detail/2336813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5:14:14Z</meta:creation-date>
    <dc:date>2023-05-17T15:14:14Z</dc:date>
  </office:meta>
</office:document-meta>
</file>