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нание-новогодних-традиций-помогло-победить"/>Знание новогодних традиций помогло победить!<text:bookmark-end text:name="знание-новогодних-традиций-помогло-победить"/></text:h>
      <text:p text:style-name="First_20_paragraph">12.01.2016</text:p>
      <text:p text:style-name="Text_20_body"/>
      <text:p text:style-name="Text_20_body"><text:span text:style-name="T1">9 января, на исходе каникул, подростки, посещающие отделение дневного пребывания несовершеннолетних семейного центра «Журавушка», приняли участие в увлекательной игре «Поле чудес».</text:span></text:p>
      <text:p text:style-name="Text_20_body">Добрый юмор ведущего и музыкальное сопровождение создавали приятную, дружескую и праздничную атмосферу. Вопросы для игры отбирались по теме: «Традиции встречи Нового года в разных странах мира». Таким образом, играя в «Поле чудес», ребята узнали, с кем ждет встречи 31 декабря население Австрии, какой плод разбивает об стену под Новый год глава семьи в Греции, с каким предметом следует прогуляться в Перу, чтобы отправиться в путешествие, что именно в новогоднюю ночь принято разбивать в Швеции, какое растение украшают на Новый год в Австралии и еще много других увлекательных подробностей. Демонстрация вопроса на экране телевизора облегчала задачу игроков, дав им возможность сосредоточиться при выборе буквы. В каждой тройке игроков определялся победитель, который уже выходил в финал. В итоге победителем игры, а затем и суперигры, которая проводилась в рамках программы «Московские каникулы. Зима-2016», стал Николай Камышинский. Впрочем, новогодние подарки получили все ребята, принимавшие участие в игре.</text:p>
      <text:p text:style-name="Text_20_body"><text:line-break/></text:p>
      <text:p text:style-name="Text_20_body">Адрес страницы: <text:a xlink:type="simple" xlink:href="http://zao.mos.ru/presscenter/news/detail/2427375.html" office:name=""><text:span text:style-name="Definition">http://zao.mos.ru/presscenter/news/detail/242737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8:59:24Z</meta:creation-date>
    <dc:date>2024-09-20T18:59:24Z</dc:date>
  </office:meta>
</office:document-meta>
</file>