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ма-в-красках"/>Зима в красках<text:bookmark-end text:name="зима-в-красках"/></text:h>
      <text:p text:style-name="First_20_paragraph">18.01.2016</text:p>
      <text:p text:style-name="Text_20_body"><text:span text:style-name="T1">24 января в ГБУ «Дети — Детям» района Дорогомилово откроется экспозиция художественного творчества «Крещенские морозы»</text:span></text:p>
      <text:p text:style-name="Text_20_body">В оставшееся время до начала выставки воспитанники центра от четырех до 13 лет увлеченно работают над созданием своих рисунков, посвященных зимней тематике. Кто-то рисует цветными карандашами, кто-то гуашью или акварелью.</text:p>
      <text:p text:style-name="Text_20_body">Как отмечает руководитель структурного подразделения ГБУ «Дети — Детям» Людмила Владимировна Архипова, ребятам очень нравится выражать себя в рисунке.</text:p>
      <text:p text:style-name="Text_20_body">— Получаются замечательные, чистые и трогательные работы, — говорит она. — Такие выставки мы проводим регулярно, и они, несомненно, играют важную роль не только в эстетическом, но и в общем развитии детей. Маленькие художники учатся видеть, понимать и любить окружающую природу.</text:p>
      <text:p text:style-name="Text_20_body">По окончании выставки ребята смогут забрать свои рисунки и украсить ими свой дом.</text:p>
      <text:p text:style-name="Text_20_body">Откроется экспозиция в 11:00.</text:p>
      <text:p text:style-name="Text_20_body">ГБУ «Дети — Детям» расположено по адресу: ул. Большая Дорогомиловская, д. 9.</text:p>
      <text:p text:style-name="Text_20_body"><text:line-break/></text:p>
      <text:p text:style-name="Text_20_body">Адрес страницы: <text:a xlink:type="simple" xlink:href="http://zao.mos.ru/presscenter/news/detail/2444465.html" office:name=""><text:span text:style-name="Definition">http://zao.mos.ru/presscenter/news/detail/244446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9:24Z</meta:creation-date>
    <dc:date>2024-09-20T18:59:24Z</dc:date>
  </office:meta>
</office:document-meta>
</file>