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ам-расскажут-о-жизни-и-творчестве-автора-буратино-и-петра-i"/>Школьникам расскажут о жизни и творчестве автора «Буратино» и «Петра I»<text:bookmark-end text:name="школьникам-расскажут-о-жизни-и-творчестве-автора-буратино-и-петра-i"/></text:h>
      <text:p text:style-name="First_20_paragraph">20.01.2016</text:p>
      <text:p text:style-name="Text_20_body"><text:span text:style-name="T1">21 января в библиотеке № 209 района Дорогомилово пройдет литературный час «Жизнь на ветру: А.Н. Толстой»</text:span></text:p>
      <text:p text:style-name="Text_20_body">Урок с видеопрезентацией для семиклассников школы № 1726 (бывш. № 711) проведет заведующая отделом обслуживания библиотеки № 209 им. А.Н. Толстого Яна Головкова.</text:p>
      <text:p text:style-name="Text_20_body">— Об Алексее Николаевиче Толстом, именем которого названа наша библиотека, мы, сотрудники, рассказываем посетителям регулярно, стремимся популяризировать его творчество, — говорит Яна Александровна. — Особенно это важно для подрастающего поколения, в первую очередь — для школьников.</text:p>
      <text:p text:style-name="Text_20_body">По ее словам, уроки для учащихся выстраиваются в соответствии со школьной программой, то есть в зависимости от того, в каком классе учатся дети, делается упор на то или иное произведение писателя.</text:p>
      <text:p text:style-name="Text_20_body">— Для учащихся младших классов мы рассказываем, например, о «Золотом ключике, илиПриключенияхБуратино», — поясняет Яна Александровна, — а в этот раз подробнее остановимся на романе «Петр I», зачитаем отрывки из него.</text:p>
      <text:p text:style-name="Text_20_body">Мероприятие состоится в 13:30 по адресу: Кутузовский пр-т, д. 24.</text:p>
      <text:p text:style-name="Text_20_body"><text:line-break/></text:p>
      <text:p text:style-name="Text_20_body">Адрес страницы: <text:a xlink:type="simple" xlink:href="http://zao.mos.ru/presscenter/news/detail/2451335.html" office:name=""><text:span text:style-name="Definition">http://zao.mos.ru/presscenter/news/detail/245133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0:07:37Z</meta:creation-date>
    <dc:date>2023-07-20T00:07:37Z</dc:date>
  </office:meta>
</office:document-meta>
</file>