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быкновенные-чудеса"/>Обыкновенные чудеса<text:bookmark-end text:name="обыкновенные-чудеса"/></text:h>
      <text:p text:style-name="First_20_paragraph">22.01.2016</text:p>
      <text:p text:style-name="Text_20_body"><text:span text:style-name="T1">ГБОУ «Школа № 1002» Отделение «Станция юных талантов» приглашает ребят Западного округа столицы в студию анимации</text:span></text:p>
      <text:p text:style-name="Text_20_body">«Станция юных талантов» предлагает школьникам ЗАО прекрасную альтернативу многочасовому сидению за компьютерными играми и «зависанию» в соцсетях. Куда интереснее творить самые настоящие чудеса в студии анимации.</text:p>
      <text:p text:style-name="Text_20_body">Педагоги студии научат ребят создавать мультфильмы, оживляя рисованных и кукольных персонажей с помощью компьютерной анимации. Юные аниматоры не только вдохнут жизнь в своих героев, но и научат их разговаривать.</text:p>
      <text:p text:style-name="Text_20_body">Ребят постарше наверняка заинтересует школьная студия «Невзрослое ТВ». Где, как не здесь, можно стать настоящей звездой экрана. Ну или по крайней мере сделать первые шаги на этом поприще. Кто хочет стать телеведущим, оператором или сценаристом? А может, кого-нибудь прельщает карьера телевизионного продюсера, раскручивающего собственный телеканал? На «Невзрослом ТВ» возможно все. Приходите – будет интересно!</text:p>
      <text:p text:style-name="Text_20_body"><text:span text:style-name="T1">Адрес: ул. Волынская, д. 8, корп. 2.</text:span></text:p>
      <text:p text:style-name="Text_20_body"><text:span text:style-name="T1">Тел.: 8 (495) 435-32-04.</text:span></text:p>
      <text:p text:style-name="Text_20_body"><text:line-break/></text:p>
      <text:p text:style-name="Text_20_body">Адрес страницы: <text:a xlink:type="simple" xlink:href="http://zao.mos.ru/presscenter/news/detail/2458020.html" office:name=""><text:span text:style-name="Definition">http://zao.mos.ru/presscenter/news/detail/2458020.html</text:span></text:a></text:p>
      <text:p text:style-name="Text_20_body"><text:a xlink:type="simple" xlink:href="http://zao.mos.ru" office:name=""><text:span text:style-name="Definition">Префектура 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20T18:59:35Z</meta:creation-date>
    <dc:date>2024-09-20T18:59:35Z</dc:date>
  </office:meta>
</office:document-meta>
</file>