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ршеклассникам-расскажут-о-творчестве-салтыкова-щедрина"/>Старшеклассникам расскажут о творчестве Салтыкова-Щедрина<text:bookmark-end text:name="старшеклассникам-расскажут-о-творчестве-салтыкова-щедрина"/></text:h>
      <text:p text:style-name="First_20_paragraph">25.01.2016</text:p>
      <text:p text:style-name="Text_20_body"><text:span text:style-name="T1">26 января в школе № 56 сотрудники библиотеки № 211 «Пионер» района Дорогомилово проведут урок-презентацию «Прокурор русской жизни», посвященный 190-летию со дня рождения М.Е. Салтыкова-Щедрина</text:span></text:p>
      <text:p text:style-name="Text_20_body">Занятие пройдет для двух 10-х классов школы. Ведущий специалист библиотеки № 211 «Пионер» Валентина Кирьяненко расскажет ребятам о жизни и творчестве писателя-сатирика, а по совместительству вице-губернатора Михаила Евграфовича Салтыкова-Щедрина.</text:p>
      <text:p text:style-name="Text_20_body">— Главная цель урока — приобщить школьников к литературному наследию классика, — говорит Валентина Юрьевна, — показать, за что его критиковали при жизни, за что критикуют сегодня. Салтыков-Щедрин, будучи государственным чиновником, сам при этом обличал злоупотребления власти, вступался за крестьян, защищая их от произвола. Все эти темы, вопросы актуальны во все времена, и я уверена, что они будут интересны ребятам.</text:p>
      <text:p text:style-name="Text_20_body">Начнется занятие в 11:40.</text:p>
      <text:p text:style-name="Text_20_body"><text:line-break/></text:p>
      <text:p text:style-name="Text_20_body">Адрес страницы: <text:a xlink:type="simple" xlink:href="http://zao.mos.ru/presscenter/news/detail/2463042.html" office:name=""><text:span text:style-name="Definition">http://zao.mos.ru/presscenter/news/detail/2463042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2T17:07:18Z</meta:creation-date>
    <dc:date>2024-01-12T17:07:18Z</dc:date>
  </office:meta>
</office:document-meta>
</file>