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поборются-за-звание-лучшего"/>Студенты поборются за звание лучшего<text:bookmark-end text:name="студенты-поборются-за-звание-лучшего"/></text:h>
      <text:p text:style-name="First_20_paragraph">26.01.2016</text:p>
      <text:p text:style-name="Text_20_body"><text:span text:style-name="T1">26 января в Большом концертном зале Дворца пионеров на Воробьевых горах пройдет финал конкурса «Студент года»</text:span></text:p>
      <text:p text:style-name="Text_20_body">Как сообщает портал <text:a xlink:type="simple" xlink:href="http://www.mos.ru" office:name=""><text:span text:style-name="Definition">www.mos.ru</text:span></text:a> студенты столичных колледжей и других учреждений среднего профессионального образования будут бороться за право войти в число финалистов, набрав наивысшее количество баллов. Двенадцать лучших из лучших смогут продолжить борьбу за звание «Студента года». В состав жюри приглашены известные деятели культуры, искусства и образования. Во время конкурса «Видеопрезентация», который включен в программу финала, каждый участник максимально ярко и интересно расскажет<text:bookmark text:name="id_642913649__GoBack"/> о себе и выбранной профессии. А вот конкурс «Творческая визитная карточка» поможет раскрыть творческий потенциал не только финалиста, но и… его группы поддержки!</text:p>
      <text:p text:style-name="Text_20_body">Адрес Московского дворца пионеров: ул. Косыгина, д. 17. Начало в 16:00.</text:p>
      <text:p text:style-name="Text_20_body">Юлия Викторова</text:p>
      <text:p text:style-name="Text_20_body"><text:line-break/></text:p>
      <text:p text:style-name="Text_20_body">Адрес страницы: <text:a xlink:type="simple" xlink:href="http://zao.mos.ru/presscenter/news/detail/2464540.html" office:name=""><text:span text:style-name="Definition">http://zao.mos.ru/presscenter/news/detail/2464540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9:34Z</meta:creation-date>
    <dc:date>2024-09-20T18:59:34Z</dc:date>
  </office:meta>
</office:document-meta>
</file>