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рок-истории-для-пяти-тысяч-кадет"/>Урок истории для пяти тысяч кадет<text:bookmark-end text:name="урок-истории-для-пяти-тысяч-кадет"/></text:h>
      <text:p text:style-name="First_20_paragraph">12.02.2016</text:p>
      <text:p text:style-name="Text_20_body"/>
      <text:p text:style-name="Text_20_body"><text:span text:style-name="T1">Состоится 18 февраля в Государственном кремлевском дворце в рамках второго городского форума кадетского образования «Честь имею служить Отчизне!». Об этом стало известно в ходе сегодняшней пресс-конференции в Департаменте образования, посвященной предстоящему мероприятию.</text:span></text:p>
      <text:p text:style-name="Text_20_body">Форум кадетского образования проводится в столице во второй раз. В нем участвуют семиклассники кадетских классов образовательных учреждений Москвы. В настоящее время в столице насчитывается 331 кадетский класс, в которых обучается более 11 тысяч ребят, решивших посвятить жизнь служению Родине. Начиная с прошлого года семиклассники имеют возможность стать участниками крупнейшего кадетского форума.</text:p>
      <text:p text:style-name="Text_20_body">– Форум – это такой грандиозный урок истории для пяти тысяч человек, призванный показать ребятам величие нашего государства, – отметил Игорь Павлов, заместитель руководителя Департамента образования.</text:p>
      <text:p text:style-name="Text_20_body">Гостями мероприятия станут истинные герои Отечества: ветераны, герои Советского Союза и России, герои труда. В форуме также примут участие детские творческие коллективы и общественные организации.</text:p>
      <text:p text:style-name="Text_20_body">Участники форума смогут посетить интерактивные выставки, сразиться в танковом бою на радиоуправляемых моделях, увидеть дефиле театра военной моды, продемонстрировать свои творческие достижения или научится вальсировать в кадетской школе бальных танцев.</text:p>
      <text:p text:style-name="Text_20_body">По словам Игоря Мельниченко, директора Центра военно-патриотического и гражданского воспитания, заявки на выступление в Кремлевском дворце подали более 300 детских коллективов, так что отбор предстоит непростой. «Интерес к форуму с каждым годом растет, со времени проведения прошлого форума число участников кадетского движения возросло на две тысячи человек», – отметил Мельниченко.</text:p>
      <text:p text:style-name="Text_20_body">Своими впечатлениями от первого кадетского форума поделился учащийся школы № 1770 Иван Мараев: «Это было прекрасное и яркое событие, во время исполнения патриотических песен все аплодировали стоя… Приятно было видеть вместе так много ребят, которые любят Родину и готовы ей служить. Я горд и счастлив, что принадлежу к кадетскому братству!»</text:p>
      <text:p text:style-name="Text_20_body">Напомним, сегодня Москва является лидером кадетского образования. Кадетские классы открыты в общеобразовательных комплексах, школах-интернатах, профильных образовательных учреждениях. Кадетские классы находятся под патронажем различных государственных ведомств: МВД, МЧС, ФМС, Роспотребнадзора и других. В данных классах, кроме военной подготовки, делается акцент на изучение соответствующих предметов.</text:p>
      <text:p text:style-name="Text_20_body">По словам Игоря Павлова, 90% выпускников в сумме получают более 200 баллов по трем предметам ЕГЭ, а 75% продолжают обучение в профильных учреждениях. «Кадетский класс – это знамя школы», – отметил Павлов.</text:p>
      <text:p text:style-name="Text_20_body">Валентина Глянцева</text:p>
      <text:p text:style-name="Text_20_body"><text:line-break/></text:p>
      <text:p text:style-name="Text_20_body">Адрес страницы: <text:a xlink:type="simple" xlink:href="http://zao.mos.ru/presscenter/news/detail/2516979.html" office:name=""><text:span text:style-name="Definition">http://zao.mos.ru/presscenter/news/detail/251697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4:26:32Z</meta:creation-date>
    <dc:date>2023-07-31T14:26:32Z</dc:date>
  </office:meta>
</office:document-meta>
</file>